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1B3000001B4AB79D3EF.jpg" manifest:media-type="image/jpeg"/>
  <manifest:file-entry manifest:full-path="Pictures/10000000000006A800000A001F1B8522.jpg" manifest:media-type="image/jpe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Calibri" svg:font-family="Calibri" style:font-family-generic="swiss"/>
    <style:font-face style:name="Calibri1" svg:font-family="Calibri" style:font-family-generic="swiss" style:font-pitch="variable"/>
    <style:font-face style:name="Carolingia" svg:font-family="Carolingia" style:font-pitch="variable"/>
    <style:font-face style:name="Hiragino Sans" svg:font-family="'Hiragino Sans'" style:font-family-generic="modern" style:font-pitch="fixed"/>
    <style:font-face style:name="Liberation Mono" svg:font-family="'Liberation Mono'" style:font-family-generic="modern" style:font-pitch="fixed"/>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ce style:name="NSimSun" svg:font-family="NSimSun"/>
    <style:font-face style:name="OpenSymbol" svg:font-family="OpenSymbol" style:font-charset="x-symbol"/>
  </office:font-face-decls>
  <office:automatic-styles>
    <style:style style:name="Table2" style:family="table">
      <style:table-properties style:width="20.003cm" table:align="margins" style:writing-mode="lr-tb"/>
    </style:style>
    <style:style style:name="Table2.A" style:family="table-column">
      <style:table-column-properties style:column-width="2.043cm" style:rel-column-width="6692*"/>
    </style:style>
    <style:style style:name="Table2.B" style:family="table-column">
      <style:table-column-properties style:column-width="1.969cm" style:rel-column-width="6448*"/>
    </style:style>
    <style:style style:name="Table2.C" style:family="table-column">
      <style:table-column-properties style:column-width="3.565cm" style:rel-column-width="11680*"/>
    </style:style>
    <style:style style:name="Table2.D" style:family="table-column">
      <style:table-column-properties style:column-width="2.424cm" style:rel-column-width="7939*"/>
    </style:style>
    <style:style style:name="Table2.E" style:family="table-column">
      <style:table-column-properties style:column-width="1.699cm" style:rel-column-width="5566*"/>
    </style:style>
    <style:style style:name="Table2.G" style:family="table-column">
      <style:table-column-properties style:column-width="1.894cm" style:rel-column-width="6205*"/>
    </style:style>
    <style:style style:name="Table2.H" style:family="table-column">
      <style:table-column-properties style:column-width="3.988cm" style:rel-column-width="13066*"/>
    </style:style>
    <style:style style:name="Table2.A1" style:family="table-cell">
      <style:table-cell-properties fo:padding="0.097cm" fo:border-left="0.5pt solid #000000" fo:border-right="none" fo:border-top="0.5pt solid #000000" fo:border-bottom="0.5pt solid #000000"/>
    </style:style>
    <style:style style:name="Table2.H1" style:family="table-cell">
      <style:table-cell-properties fo:padding="0.097cm" fo:border="0.5pt solid #000000"/>
    </style:style>
    <style:style style:name="Table2.A2" style:family="table-cell">
      <style:table-cell-properties fo:padding="0.097cm" fo:border-left="0.5pt solid #000000" fo:border-right="none" fo:border-top="none" fo:border-bottom="0.5pt solid #000000"/>
    </style:style>
    <style:style style:name="Table2.H2" style:family="table-cell">
      <style:table-cell-properties fo:padding="0.097cm" fo:border-left="0.5pt solid #000000" fo:border-right="0.5pt solid #000000" fo:border-top="none" fo:border-bottom="0.5pt solid #000000"/>
    </style:style>
    <style:style style:name="P1" style:family="paragraph" style:parent-style-name="Standard">
      <style:paragraph-properties fo:text-align="start" style:justify-single-word="false" fo:break-before="page"/>
      <style:text-properties fo:font-size="24pt" style:text-underline-style="none" fo:font-weight="bold" officeooo:rsid="007f3977" officeooo:paragraph-rsid="04b91325" style:font-size-asian="24pt" style:font-weight-asian="bold" style:font-size-complex="24pt" style:font-weight-complex="bold"/>
    </style:style>
    <style:style style:name="P2" style:family="paragraph" style:parent-style-name="Standard">
      <style:paragraph-properties fo:text-align="justify" style:justify-single-word="false"/>
      <style:text-properties style:font-name="Carolingia" fo:font-size="15pt" style:text-underline-style="none" fo:font-weight="normal" officeooo:rsid="01034e99" officeooo:paragraph-rsid="04b91325" style:font-size-asian="15pt" style:font-weight-asian="normal" style:font-size-complex="15pt" style:font-weight-complex="normal"/>
    </style:style>
    <style:style style:name="P3" style:family="paragraph" style:parent-style-name="Standard">
      <style:text-properties style:font-name="Carolingia" fo:font-size="15pt" style:text-underline-style="none" fo:font-weight="normal" officeooo:rsid="000333b2" officeooo:paragraph-rsid="04ba5a6f" style:font-size-asian="15pt" style:font-weight-asian="normal" style:font-size-complex="15pt" style:font-weight-complex="normal"/>
    </style:style>
    <style:style style:name="P4" style:family="paragraph" style:parent-style-name="Standard">
      <style:text-properties style:font-name="Carolingia" fo:font-size="15pt" style:text-underline-style="none" fo:font-weight="normal" officeooo:rsid="000333b2" officeooo:paragraph-rsid="04b91325" style:font-size-asian="15pt" style:font-weight-asian="normal" style:font-size-complex="15pt" style:font-weight-complex="normal"/>
    </style:style>
    <style:style style:name="P5" style:family="paragraph" style:parent-style-name="Standard">
      <style:text-properties style:font-name="Carolingia" fo:font-size="15pt" style:text-underline-style="none" fo:font-weight="normal" officeooo:rsid="0004722d" officeooo:paragraph-rsid="04bcc9ee" style:font-size-asian="15pt" style:font-weight-asian="normal" style:font-size-complex="15pt" style:font-weight-complex="normal"/>
    </style:style>
    <style:style style:name="P6" style:family="paragraph" style:parent-style-name="Standard">
      <style:text-properties style:font-name="Carolingia" fo:font-size="15pt" style:text-underline-style="none" fo:font-weight="normal" officeooo:rsid="0004722d" officeooo:paragraph-rsid="0486e514" style:font-size-asian="15pt" style:font-weight-asian="normal" style:font-size-complex="15pt" style:font-weight-complex="normal"/>
    </style:style>
    <style:style style:name="P7" style:family="paragraph" style:parent-style-name="Standard">
      <style:text-properties style:font-name="Carolingia" fo:font-size="15pt" style:text-underline-style="none" fo:font-weight="normal" officeooo:rsid="0004722d" officeooo:paragraph-rsid="024b74e5" style:font-size-asian="15pt" style:font-weight-asian="normal" style:font-size-complex="15pt" style:font-weight-complex="normal"/>
    </style:style>
    <style:style style:name="P8" style:family="paragraph" style:parent-style-name="Standard">
      <style:text-properties style:font-name="Carolingia" fo:font-size="15pt" style:text-underline-style="none" fo:font-weight="normal" officeooo:rsid="0005c2bd" officeooo:paragraph-rsid="024ece1d" style:font-size-asian="15pt" style:font-weight-asian="normal" style:font-size-complex="15pt" style:font-weight-complex="normal"/>
    </style:style>
    <style:style style:name="P9" style:family="paragraph" style:parent-style-name="Standard">
      <style:text-properties style:font-name="Carolingia" fo:font-size="15pt" style:text-underline-style="none" fo:font-weight="normal" officeooo:rsid="0005c2bd" officeooo:paragraph-rsid="04b7deb2" style:font-size-asian="15pt" style:font-weight-asian="normal" style:font-size-complex="15pt" style:font-weight-complex="normal"/>
    </style:style>
    <style:style style:name="P10" style:family="paragraph" style:parent-style-name="Standard">
      <style:text-properties style:font-name="Carolingia" fo:font-size="15pt" style:text-underline-style="none" fo:font-weight="normal" officeooo:rsid="0005c2bd" officeooo:paragraph-rsid="04ab9b5e" style:font-size-asian="15pt" style:font-weight-asian="normal" style:font-size-complex="15pt" style:font-weight-complex="normal"/>
    </style:style>
    <style:style style:name="P11" style:family="paragraph" style:parent-style-name="Standard">
      <style:paragraph-properties fo:text-align="start" style:justify-single-word="false"/>
      <style:text-properties fo:color="#000000" loext:opacity="100%" style:font-name="Carolingia" fo:font-size="15pt" officeooo:paragraph-rsid="0486e514" style:font-size-asian="15pt" style:font-size-complex="15pt"/>
    </style:style>
    <style:style style:name="P12" style:family="paragraph" style:parent-style-name="Standard">
      <style:text-properties style:font-name="Carolingia" fo:font-size="15pt" officeooo:paragraph-rsid="0486e514" style:font-size-asian="15pt" style:font-size-complex="15pt"/>
    </style:style>
    <style:style style:name="P13" style:family="paragraph" style:parent-style-name="Standard">
      <style:paragraph-properties fo:text-align="start" style:justify-single-word="false"/>
      <style:text-properties fo:color="#000000" loext:opacity="100%" style:font-name="Carolingia" fo:font-size="15pt" fo:font-weight="normal" officeooo:paragraph-rsid="03afbb34" style:font-size-asian="15pt" style:font-weight-asian="normal" style:font-size-complex="15pt" style:font-weight-complex="normal"/>
    </style:style>
    <style:style style:name="P14" style:family="paragraph" style:parent-style-name="Standard">
      <style:text-properties style:font-name="Carolingia" fo:font-size="15pt" officeooo:paragraph-rsid="03f16216" style:font-size-asian="15pt" style:font-size-complex="15pt"/>
    </style:style>
    <style:style style:name="P15" style:family="paragraph" style:parent-style-name="Standard">
      <style:text-properties fo:font-size="15pt" style:text-underline-style="none" fo:font-weight="bold" officeooo:rsid="0005c2bd" officeooo:paragraph-rsid="04c53d0b" style:font-size-asian="15pt" style:font-weight-asian="bold" style:font-size-complex="15pt" style:font-weight-complex="bold"/>
    </style:style>
    <style:style style:name="P16" style:family="paragraph" style:parent-style-name="Standard">
      <style:text-properties fo:font-size="15pt" style:text-underline-style="none" fo:font-weight="bold" officeooo:rsid="00e195de" officeooo:paragraph-rsid="03e36b48" style:font-size-asian="15pt" style:font-weight-asian="bold" style:font-size-complex="15pt" style:font-weight-complex="bold"/>
    </style:style>
    <style:style style:name="P17" style:family="paragraph" style:parent-style-name="Standard">
      <style:text-properties fo:font-size="12pt" style:text-underline-style="none" fo:font-weight="bold" officeooo:rsid="0005c2bd" officeooo:paragraph-rsid="048c416d" style:font-size-asian="12pt" style:font-weight-asian="bold" style:font-size-complex="12pt" style:font-weight-complex="bold"/>
    </style:style>
    <style:style style:name="P18" style:family="paragraph" style:parent-style-name="Standard">
      <style:text-properties fo:font-size="15pt" style:text-underline-style="none" fo:font-weight="bold" officeooo:rsid="00e195de" officeooo:paragraph-rsid="04738ef2" style:font-size-asian="15pt" style:font-weight-asian="bold" style:font-size-complex="15pt" style:font-weight-complex="bold"/>
    </style:style>
    <style:style style:name="P19" style:family="paragraph" style:parent-style-name="Standard">
      <style:text-properties fo:font-size="15pt" style:text-underline-style="solid" style:text-underline-width="auto" style:text-underline-color="font-color" fo:font-weight="normal" officeooo:rsid="00e195de" officeooo:paragraph-rsid="0082a5a6" style:font-size-asian="15pt" style:font-weight-asian="normal" style:font-size-complex="15pt" style:font-weight-complex="normal"/>
    </style:style>
    <style:style style:name="P20" style:family="paragraph" style:parent-style-name="Standard">
      <style:text-properties fo:font-size="15pt" style:text-underline-style="none" fo:font-weight="normal" officeooo:rsid="00e195de" officeooo:paragraph-rsid="0082a5a6" style:font-size-asian="15pt" style:font-weight-asian="normal" style:font-size-complex="15pt" style:font-weight-complex="normal"/>
    </style:style>
    <style:style style:name="P21" style:family="paragraph" style:parent-style-name="Standard">
      <style:text-properties fo:font-size="15pt" style:text-underline-style="none" fo:font-weight="normal" officeooo:rsid="00e195de" officeooo:paragraph-rsid="0095abea" style:font-size-asian="15pt" style:font-weight-asian="normal" style:font-size-complex="15pt" style:font-weight-complex="normal"/>
    </style:style>
    <style:style style:name="P22" style:family="paragraph" style:parent-style-name="Standard">
      <style:text-properties fo:font-size="15pt" style:text-underline-style="none" fo:font-weight="normal" officeooo:rsid="00e195de" officeooo:paragraph-rsid="02505907" style:font-size-asian="15pt" style:font-weight-asian="normal" style:font-size-complex="15pt" style:font-weight-complex="normal"/>
    </style:style>
    <style:style style:name="P23" style:family="paragraph" style:parent-style-name="Standard">
      <style:text-properties fo:font-size="15pt" fo:font-style="italic" style:text-underline-style="none" fo:font-weight="normal" officeooo:rsid="0099375c" officeooo:paragraph-rsid="02505907" style:font-size-asian="15pt" style:font-style-asian="italic" style:font-weight-asian="normal" style:font-size-complex="15pt" style:font-style-complex="italic" style:font-weight-complex="normal"/>
    </style:style>
    <style:style style:name="P24" style:family="paragraph" style:parent-style-name="Standard">
      <style:text-properties fo:font-size="14pt" style:text-underline-style="none" fo:font-weight="bold" officeooo:rsid="00a005d7" officeooo:paragraph-rsid="00a211c4" style:font-size-asian="14pt" style:font-weight-asian="bold" style:font-size-complex="14pt" style:font-weight-complex="bold"/>
    </style:style>
    <style:style style:name="P25" style:family="paragraph" style:parent-style-name="Standard">
      <style:text-properties fo:font-size="14pt" style:text-underline-style="none" fo:font-weight="bold" officeooo:rsid="00a005d7" officeooo:paragraph-rsid="04721eaa" style:font-size-asian="14pt" style:font-weight-asian="bold" style:font-size-complex="14pt" style:font-weight-complex="bold"/>
    </style:style>
    <style:style style:name="P26" style:family="paragraph" style:parent-style-name="Standard">
      <style:text-properties fo:font-size="14pt" style:text-underline-style="none" fo:font-weight="bold" officeooo:rsid="00a005d7" officeooo:paragraph-rsid="04786ad8" style:font-size-asian="14pt" style:font-weight-asian="bold" style:font-size-complex="14pt" style:font-weight-complex="bold"/>
    </style:style>
    <style:style style:name="P27" style:family="paragraph" style:parent-style-name="Standard">
      <style:text-properties fo:font-size="6pt" style:text-underline-style="none" fo:font-weight="bold" officeooo:rsid="0094f224" officeooo:paragraph-rsid="047955ff" style:font-size-asian="5.25pt" style:font-weight-asian="bold" style:font-size-complex="6pt" style:font-weight-complex="bold"/>
    </style:style>
    <style:style style:name="P28" style:family="paragraph" style:parent-style-name="Table_20_Contents">
      <style:paragraph-properties fo:text-align="center" style:justify-single-word="false"/>
      <style:text-properties fo:font-size="15pt" fo:font-weight="bold" officeooo:rsid="00e73d7d" officeooo:paragraph-rsid="040b21e1" style:font-size-asian="15pt" style:font-weight-asian="bold" style:font-size-complex="15pt" style:font-weight-complex="bold"/>
    </style:style>
    <style:style style:name="P29" style:family="paragraph" style:parent-style-name="Table_20_Contents">
      <style:paragraph-properties fo:text-align="center" style:justify-single-word="false"/>
      <style:text-properties fo:font-size="15pt" fo:font-weight="bold" officeooo:rsid="0008cba6" officeooo:paragraph-rsid="040b21e1" style:font-size-asian="15pt" style:font-weight-asian="bold" style:font-size-complex="15pt" style:font-weight-complex="bold"/>
    </style:style>
    <style:style style:name="P30" style:family="paragraph" style:parent-style-name="Table_20_Contents">
      <style:paragraph-properties fo:text-align="center" style:justify-single-word="false"/>
      <style:text-properties fo:font-size="15pt" officeooo:rsid="00e73d7d" officeooo:paragraph-rsid="040b21e1" style:font-size-asian="15pt" style:font-size-complex="15pt"/>
    </style:style>
    <style:style style:name="P31" style:family="paragraph" style:parent-style-name="Table_20_Contents">
      <style:paragraph-properties fo:text-align="center" style:justify-single-word="false"/>
      <style:text-properties fo:font-size="15pt" officeooo:rsid="0008cba6" officeooo:paragraph-rsid="040b21e1" style:font-size-asian="15pt" style:font-size-complex="15pt"/>
    </style:style>
    <style:style style:name="P32" style:family="paragraph" style:parent-style-name="Table_20_Contents">
      <style:paragraph-properties fo:text-align="center" style:justify-single-word="false"/>
      <style:text-properties fo:font-size="15pt" fo:font-weight="normal" officeooo:rsid="00e73d7d" officeooo:paragraph-rsid="040b21e1" style:font-size-asian="15pt" style:font-weight-asian="normal" style:font-size-complex="15pt" style:font-weight-complex="normal"/>
    </style:style>
    <style:style style:name="P33" style:family="paragraph" style:parent-style-name="Standard">
      <style:text-properties fo:color="#000000" loext:opacity="100%" style:font-name="Calibri1" fo:font-size="6pt" style:text-underline-style="none" fo:font-weight="normal" officeooo:rsid="000b7ad5" officeooo:paragraph-rsid="040b21e1" style:font-size-asian="6pt" style:font-weight-asian="normal" style:font-size-complex="6pt" style:font-weight-complex="normal"/>
    </style:style>
    <style:style style:name="P34" style:family="paragraph" style:parent-style-name="Standard">
      <style:text-properties fo:font-size="15pt" style:text-underline-style="none" fo:font-weight="bold" officeooo:rsid="0094f224" officeooo:paragraph-rsid="040b21e1" style:font-size-asian="15pt" style:font-weight-asian="bold" style:font-size-complex="15pt" style:font-weight-complex="bold"/>
    </style:style>
    <style:style style:name="P35" style:family="paragraph" style:parent-style-name="Standard">
      <style:text-properties fo:font-size="6pt" style:text-underline-style="none" fo:font-weight="normal" officeooo:rsid="0065e989" officeooo:paragraph-rsid="040b21e1" style:font-size-asian="6pt" style:font-weight-asian="normal" style:font-size-complex="6pt" style:font-weight-complex="normal"/>
    </style:style>
    <style:style style:name="P36" style:family="paragraph" style:parent-style-name="Standard">
      <style:text-properties fo:font-size="13pt" style:text-underline-style="none" fo:font-weight="normal" officeooo:rsid="00875045" officeooo:paragraph-rsid="040b21e1" style:font-size-asian="13pt" style:font-weight-asian="normal" style:font-size-complex="13pt" style:font-weight-complex="normal"/>
    </style:style>
    <style:style style:name="P37" style:family="paragraph" style:parent-style-name="Standard">
      <style:text-properties fo:font-size="13pt" officeooo:paragraph-rsid="040b21e1" style:font-size-asian="13pt" style:font-size-complex="13pt"/>
    </style:style>
    <style:style style:name="P38" style:family="paragraph" style:parent-style-name="Standard">
      <style:text-properties fo:font-size="6pt" style:text-underline-style="none" fo:font-weight="normal" officeooo:rsid="00e92cb2" officeooo:paragraph-rsid="040b21e1" style:font-size-asian="6pt" style:font-weight-asian="normal" style:font-size-complex="6pt" style:font-weight-complex="normal"/>
    </style:style>
    <style:style style:name="P39" style:family="paragraph" style:parent-style-name="Standard">
      <style:text-properties fo:font-size="13pt" style:text-underline-style="solid" style:text-underline-width="auto" style:text-underline-color="font-color" fo:font-weight="normal" officeooo:rsid="00e92cb2" officeooo:paragraph-rsid="040b21e1" style:font-size-asian="13pt" style:font-weight-asian="normal" style:font-size-complex="13pt" style:font-weight-complex="normal"/>
    </style:style>
    <style:style style:name="P40" style:family="paragraph" style:parent-style-name="Standard">
      <style:text-properties fo:font-size="13pt" style:text-underline-style="none" fo:font-weight="normal" officeooo:rsid="009d1685" officeooo:paragraph-rsid="040b21e1" style:font-size-asian="13pt" style:font-weight-asian="normal" style:font-size-complex="13pt" style:font-weight-complex="normal"/>
    </style:style>
    <style:style style:name="P41" style:family="paragraph" style:parent-style-name="Standard">
      <style:text-properties fo:font-size="13pt" style:text-underline-style="solid" style:text-underline-width="auto" style:text-underline-color="font-color" fo:font-weight="normal" officeooo:rsid="00e195de" officeooo:paragraph-rsid="040b21e1" style:font-size-asian="13pt" style:font-weight-asian="normal" style:font-size-complex="13pt" style:font-weight-complex="normal"/>
    </style:style>
    <style:style style:name="P42" style:family="paragraph" style:parent-style-name="Standard">
      <style:text-properties fo:font-size="13pt" style:text-underline-style="none" fo:font-weight="normal" officeooo:rsid="00e195de" officeooo:paragraph-rsid="040b21e1" style:font-size-asian="13pt" style:font-weight-asian="normal" style:font-size-complex="13pt" style:font-weight-complex="normal"/>
    </style:style>
    <style:style style:name="P43" style:family="paragraph" style:parent-style-name="Standard">
      <style:text-properties fo:font-size="13pt" style:text-underline-style="none" fo:font-weight="normal" officeooo:rsid="00e92cb2" officeooo:paragraph-rsid="040b21e1" style:font-size-asian="13pt" style:font-weight-asian="normal" style:font-size-complex="13pt" style:font-weight-complex="normal"/>
    </style:style>
    <style:style style:name="P44" style:family="paragraph" style:parent-style-name="Standard">
      <style:paragraph-properties fo:text-align="start" style:justify-single-word="false" fo:break-before="page"/>
      <style:text-properties style:font-name="Calibri1" fo:font-size="15pt" style:text-underline-style="solid" style:text-underline-width="auto" style:text-underline-color="font-color" fo:font-weight="bold" officeooo:rsid="0104ebf3" officeooo:paragraph-rsid="046404b2" style:font-size-asian="15pt" style:font-weight-asian="bold" style:font-size-complex="15pt" style:font-weight-complex="bold"/>
    </style:style>
    <style:style style:name="P45" style:family="paragraph" style:parent-style-name="Standard">
      <style:paragraph-properties fo:text-align="start" style:justify-single-word="false"/>
      <style:text-properties style:font-name="Calibri1" fo:font-size="13pt" style:text-underline-style="none" fo:font-weight="normal" officeooo:rsid="0104ebf3" officeooo:paragraph-rsid="046404b2" style:font-size-asian="13pt" style:font-weight-asian="normal" style:font-size-complex="13pt" style:font-weight-complex="normal"/>
    </style:style>
    <style:style style:name="P46" style:family="paragraph" style:parent-style-name="Standard">
      <style:paragraph-properties fo:text-align="start" style:justify-single-word="false"/>
      <style:text-properties style:font-name="Calibri1" fo:font-size="13pt" style:text-underline-style="none" fo:font-weight="normal" officeooo:rsid="0104ebf3" officeooo:paragraph-rsid="046404b2" fo:background-color="#eeeeee" style:font-size-asian="13pt" style:font-weight-asian="normal" style:font-size-complex="13pt" style:font-weight-complex="normal"/>
    </style:style>
    <style:style style:name="P47" style:family="paragraph" style:parent-style-name="Standard">
      <style:paragraph-properties fo:text-align="start" style:justify-single-word="false"/>
      <style:text-properties style:font-name="Calibri1" fo:font-size="13pt" style:text-underline-style="none" fo:font-weight="bold" officeooo:rsid="0104ebf3" officeooo:paragraph-rsid="046404b2" style:font-size-asian="13pt" style:font-weight-asian="bold" style:font-size-complex="13pt" style:font-weight-complex="bold"/>
    </style:style>
    <style:style style:name="P48" style:family="paragraph" style:parent-style-name="Standard">
      <style:paragraph-properties fo:break-before="page"/>
      <style:text-properties officeooo:paragraph-rsid="04909a5e"/>
    </style:style>
    <style:style style:name="P49" style:family="paragraph" style:parent-style-name="Standard">
      <style:text-properties fo:color="#127622" loext:opacity="100%" fo:font-size="15pt" style:text-underline-style="none" fo:font-weight="normal" officeooo:rsid="01156f02" officeooo:paragraph-rsid="04909a5e" style:font-size-asian="15pt" style:font-weight-asian="normal" style:font-size-complex="15pt" style:font-weight-complex="normal"/>
    </style:style>
    <style:style style:name="P50" style:family="paragraph" style:parent-style-name="Standard">
      <style:text-properties fo:font-size="6pt" style:text-underline-style="none" fo:font-weight="bold" officeooo:rsid="02e5276d" officeooo:paragraph-rsid="04909a5e" style:font-size-asian="6pt" style:font-weight-asian="bold" style:font-size-complex="6pt" style:font-weight-complex="bold"/>
    </style:style>
    <style:style style:name="P51" style:family="paragraph" style:parent-style-name="Standard">
      <style:text-properties fo:font-size="15pt" style:text-underline-style="none" fo:font-weight="bold" officeooo:rsid="02e5276d" officeooo:paragraph-rsid="04909a5e" style:font-size-asian="15pt" style:font-weight-asian="bold" style:font-size-complex="15pt" style:font-weight-complex="bold"/>
    </style:style>
    <style:style style:name="P52" style:family="paragraph" style:parent-style-name="Standard">
      <style:text-properties fo:font-size="6pt" style:text-underline-style="none" fo:font-weight="normal" officeooo:rsid="00e195de" officeooo:paragraph-rsid="04909a5e" style:font-size-asian="6pt" style:font-weight-asian="normal" style:font-size-complex="6pt" style:font-weight-complex="normal"/>
    </style:style>
    <style:style style:name="P53" style:family="paragraph" style:parent-style-name="Standard">
      <style:text-properties fo:font-size="15pt" style:text-underline-style="solid" style:text-underline-width="auto" style:text-underline-color="font-color" officeooo:rsid="00b53b22" officeooo:paragraph-rsid="04909a5e" style:font-size-asian="15pt" style:font-size-complex="15pt"/>
    </style:style>
    <style:style style:name="P54" style:family="paragraph" style:parent-style-name="Standard">
      <style:text-properties fo:font-size="6pt" style:text-underline-style="none" officeooo:rsid="00b53b22" officeooo:paragraph-rsid="04909a5e" style:font-size-asian="6pt" style:font-size-complex="6pt"/>
    </style:style>
    <style:style style:name="P55" style:family="paragraph" style:parent-style-name="Standard">
      <style:text-properties fo:font-size="15pt" style:text-underline-style="none" fo:font-weight="normal" officeooo:rsid="01156f02" officeooo:paragraph-rsid="04909a5e" style:font-size-asian="15pt" style:font-weight-asian="normal" style:font-size-complex="15pt" style:font-weight-complex="normal"/>
    </style:style>
    <style:style style:name="P56" style:family="paragraph" style:parent-style-name="Standard">
      <style:text-properties fo:font-size="15pt" style:text-underline-style="none" officeooo:rsid="01156f02" officeooo:paragraph-rsid="04909a5e" style:font-size-asian="15pt" style:font-size-complex="15pt"/>
    </style:style>
    <style:style style:name="P57" style:family="paragraph" style:parent-style-name="Standard">
      <style:paragraph-properties fo:break-before="page"/>
      <style:text-properties fo:color="#127622" loext:opacity="100%" fo:font-size="15pt" style:text-underline-style="none" fo:font-weight="bold" officeooo:rsid="02e5a480" officeooo:paragraph-rsid="04909a5e" style:font-size-asian="15pt" style:font-weight-asian="bold" style:font-size-complex="15pt" style:font-weight-complex="bold"/>
    </style:style>
    <style:style style:name="P58" style:family="paragraph" style:parent-style-name="Standard">
      <style:text-properties fo:color="#127622" loext:opacity="100%" fo:font-size="15pt" style:text-underline-style="none" fo:font-weight="normal" officeooo:rsid="01156f02" officeooo:paragraph-rsid="02b34906" style:font-size-asian="15pt" style:font-weight-asian="normal" style:font-size-complex="15pt" style:font-weight-complex="normal"/>
    </style:style>
    <style:style style:name="P59" style:family="paragraph" style:parent-style-name="Standard">
      <style:text-properties fo:font-size="6pt" style:text-underline-style="none" fo:font-weight="bold" officeooo:rsid="03019ed9" officeooo:paragraph-rsid="02b34906" style:font-size-asian="6pt" style:font-weight-asian="bold" style:font-size-complex="6pt" style:font-weight-complex="bold"/>
    </style:style>
    <style:style style:name="P60" style:family="paragraph" style:parent-style-name="Standard">
      <style:text-properties fo:font-size="15pt" style:text-underline-style="none" fo:font-weight="bold" officeooo:rsid="03019ed9" officeooo:paragraph-rsid="02b34906" style:font-size-asian="15pt" style:font-weight-asian="bold" style:font-size-complex="15pt" style:font-weight-complex="bold"/>
    </style:style>
    <style:style style:name="P61" style:family="paragraph" style:parent-style-name="Standard">
      <style:text-properties fo:font-size="6pt" style:text-underline-style="none" fo:font-weight="normal" officeooo:rsid="00e195de" officeooo:paragraph-rsid="02b34906" style:font-size-asian="6pt" style:font-weight-asian="normal" style:font-size-complex="6pt" style:font-weight-complex="normal"/>
    </style:style>
    <style:style style:name="P62" style:family="paragraph" style:parent-style-name="Standard">
      <style:text-properties fo:font-size="15pt" style:text-underline-style="solid" style:text-underline-width="auto" style:text-underline-color="font-color" officeooo:rsid="00b53b22" officeooo:paragraph-rsid="02b34906" style:font-size-asian="15pt" style:font-size-complex="15pt"/>
    </style:style>
    <style:style style:name="P63" style:family="paragraph" style:parent-style-name="Standard">
      <style:text-properties fo:font-size="6pt" style:text-underline-style="none" officeooo:rsid="00b53b22" officeooo:paragraph-rsid="02b34906" style:font-size-asian="6pt" style:font-size-complex="6pt"/>
    </style:style>
    <style:style style:name="P64" style:family="paragraph" style:parent-style-name="Standard">
      <style:text-properties fo:font-size="15pt" style:text-underline-style="none" fo:font-weight="normal" officeooo:rsid="01156f02" officeooo:paragraph-rsid="02b34906" style:font-size-asian="15pt" style:font-weight-asian="normal" style:font-size-complex="15pt" style:font-weight-complex="normal"/>
    </style:style>
    <style:style style:name="P65" style:family="paragraph" style:parent-style-name="Standard">
      <style:text-properties fo:font-size="15pt" style:text-underline-style="none" officeooo:rsid="01156f02" officeooo:paragraph-rsid="02b34906" style:font-size-asian="15pt" style:font-size-complex="15pt"/>
    </style:style>
    <style:style style:name="P66" style:family="paragraph" style:parent-style-name="Standard">
      <style:text-properties fo:font-size="15pt" style:text-underline-style="none" fo:font-weight="normal" officeooo:rsid="02b62508" officeooo:paragraph-rsid="02b34906" style:font-size-asian="15pt" style:font-weight-asian="normal" style:font-size-complex="15pt" style:font-weight-complex="normal"/>
    </style:style>
    <style:style style:name="P67" style:family="paragraph" style:parent-style-name="Standard">
      <style:text-properties fo:color="#000000" loext:opacity="100%" fo:font-size="15pt" style:text-underline-style="none" fo:font-weight="normal" officeooo:rsid="016639af" officeooo:paragraph-rsid="02b34906" style:font-size-asian="15pt" style:font-weight-asian="normal" style:font-size-complex="15pt" style:font-weight-complex="normal"/>
    </style:style>
    <style:style style:name="P68" style:family="paragraph" style:parent-style-name="Standard">
      <style:paragraph-properties fo:break-before="page"/>
      <style:text-properties fo:color="#127622" loext:opacity="100%" fo:font-size="15pt" style:text-underline-style="none" fo:font-weight="bold" officeooo:rsid="02fc1b20" officeooo:paragraph-rsid="02b75bbe" style:font-size-asian="15pt" style:font-weight-asian="bold" style:font-size-complex="15pt" style:font-weight-complex="bold"/>
    </style:style>
    <style:style style:name="P69" style:family="paragraph" style:parent-style-name="Standard">
      <style:text-properties fo:color="#127622" loext:opacity="100%" fo:font-size="15pt" style:text-underline-style="none" fo:font-weight="normal" officeooo:rsid="01156f02" officeooo:paragraph-rsid="02b75bbe" style:font-size-asian="15pt" style:font-weight-asian="normal" style:font-size-complex="15pt" style:font-weight-complex="normal"/>
    </style:style>
    <style:style style:name="P70" style:family="paragraph" style:parent-style-name="Standard">
      <style:text-properties fo:font-size="15pt" style:text-underline-style="none" fo:font-weight="bold" officeooo:rsid="02ffe123" officeooo:paragraph-rsid="02b75bbe" style:font-size-asian="15pt" style:font-weight-asian="bold" style:font-size-complex="15pt" style:font-weight-complex="bold"/>
    </style:style>
    <style:style style:name="P71" style:family="paragraph" style:parent-style-name="Standard">
      <style:text-properties fo:font-size="15pt" style:text-underline-style="solid" style:text-underline-width="auto" style:text-underline-color="font-color" fo:font-weight="normal" officeooo:rsid="00e195de" officeooo:paragraph-rsid="02b75bbe" style:font-size-asian="15pt" style:font-weight-asian="normal" style:font-size-complex="15pt" style:font-weight-complex="normal"/>
    </style:style>
    <style:style style:name="P72" style:family="paragraph" style:parent-style-name="Standard">
      <style:text-properties fo:font-size="15pt" style:text-underline-style="solid" style:text-underline-width="auto" style:text-underline-color="font-color" officeooo:rsid="00b53b22" officeooo:paragraph-rsid="04a6ff2e" style:font-size-asian="15pt" style:font-size-complex="15pt"/>
    </style:style>
    <style:style style:name="P73" style:family="paragraph" style:parent-style-name="Standard">
      <style:text-properties fo:font-size="15pt" style:text-underline-style="none" fo:font-weight="normal" officeooo:rsid="07699a83" officeooo:paragraph-rsid="04a6ff2e" style:font-size-asian="15pt" style:font-weight-asian="normal" style:font-size-complex="15pt" style:font-weight-complex="normal"/>
    </style:style>
    <style:style style:name="P74" style:family="paragraph" style:parent-style-name="Standard">
      <style:text-properties fo:font-size="15pt" style:text-underline-style="none" fo:font-weight="normal" officeooo:rsid="01156f02" officeooo:paragraph-rsid="02b75bbe" style:font-size-asian="15pt" style:font-weight-asian="normal" style:font-size-complex="15pt" style:font-weight-complex="normal"/>
    </style:style>
    <style:style style:name="P75" style:family="paragraph" style:parent-style-name="Standard">
      <style:text-properties fo:font-size="15pt" style:text-underline-style="none" officeooo:rsid="01156f02" officeooo:paragraph-rsid="02b75bbe" style:font-size-asian="15pt" style:font-size-complex="15pt"/>
    </style:style>
    <style:style style:name="P76" style:family="paragraph" style:parent-style-name="Standard">
      <style:paragraph-properties fo:break-before="page"/>
      <style:text-properties fo:color="#127622" loext:opacity="100%" fo:font-size="15pt" style:text-underline-style="none" fo:font-weight="bold" officeooo:rsid="016639af" officeooo:paragraph-rsid="04935949" style:font-size-asian="15pt" style:font-weight-asian="bold" style:font-size-complex="15pt" style:font-weight-complex="bold"/>
    </style:style>
    <style:style style:name="P77" style:family="paragraph" style:parent-style-name="Standard">
      <style:text-properties fo:color="#127622" loext:opacity="100%" fo:font-size="15pt" style:text-underline-style="none" fo:font-weight="normal" officeooo:rsid="01156f02" officeooo:paragraph-rsid="04935949" style:font-size-asian="15pt" style:font-weight-asian="normal" style:font-size-complex="15pt" style:font-weight-complex="normal"/>
    </style:style>
    <style:style style:name="P78" style:family="paragraph" style:parent-style-name="Standard">
      <style:text-properties fo:font-size="15pt" style:text-underline-style="none" fo:font-weight="bold" officeooo:rsid="02ffe123" officeooo:paragraph-rsid="04935949" style:font-size-asian="15pt" style:font-weight-asian="bold" style:font-size-complex="15pt" style:font-weight-complex="bold"/>
    </style:style>
    <style:style style:name="P79" style:family="paragraph" style:parent-style-name="Standard">
      <style:text-properties fo:font-size="15pt" style:text-underline-style="solid" style:text-underline-width="auto" style:text-underline-color="font-color" fo:font-weight="normal" officeooo:rsid="00e195de" officeooo:paragraph-rsid="04935949" style:font-size-asian="15pt" style:font-weight-asian="normal" style:font-size-complex="15pt" style:font-weight-complex="normal"/>
    </style:style>
    <style:style style:name="P80" style:family="paragraph" style:parent-style-name="Standard">
      <style:text-properties fo:font-size="15pt" style:text-underline-style="none" fo:font-weight="normal" officeooo:rsid="01156f02" officeooo:paragraph-rsid="04935949" style:font-size-asian="15pt" style:font-weight-asian="normal" style:font-size-complex="15pt" style:font-weight-complex="normal"/>
    </style:style>
    <style:style style:name="P81" style:family="paragraph" style:parent-style-name="Standard">
      <style:paragraph-properties fo:break-before="page"/>
      <style:text-properties fo:color="#127622" loext:opacity="100%" fo:font-size="15pt" style:text-underline-style="none" fo:font-weight="bold" officeooo:rsid="0161d5fd" officeooo:paragraph-rsid="034dfde7" style:font-size-asian="15pt" style:font-weight-asian="bold" style:font-size-complex="15pt" style:font-weight-complex="bold"/>
    </style:style>
    <style:style style:name="P82" style:family="paragraph" style:parent-style-name="Standard">
      <style:text-properties fo:color="#127622" loext:opacity="100%" fo:font-size="14pt" style:text-underline-style="none" fo:font-weight="normal" officeooo:rsid="01156f02" officeooo:paragraph-rsid="034dfde7" style:font-size-asian="14pt" style:font-weight-asian="normal" style:font-size-complex="14pt" style:font-weight-complex="normal"/>
    </style:style>
    <style:style style:name="P83" style:family="paragraph" style:parent-style-name="Standard">
      <style:text-properties fo:font-size="6pt" style:text-underline-style="none" fo:font-weight="bold" officeooo:rsid="030ad6c4" officeooo:paragraph-rsid="034dfde7" style:font-size-asian="6pt" style:font-weight-asian="bold" style:font-size-complex="6pt" style:font-weight-complex="bold"/>
    </style:style>
    <style:style style:name="P84" style:family="paragraph" style:parent-style-name="Standard">
      <style:text-properties fo:font-size="15pt" style:text-underline-style="none" fo:font-weight="bold" officeooo:rsid="030ad6c4" officeooo:paragraph-rsid="034dfde7" style:font-size-asian="15pt" style:font-weight-asian="bold" style:font-size-complex="15pt" style:font-weight-complex="bold"/>
    </style:style>
    <style:style style:name="P85" style:family="paragraph" style:parent-style-name="Standard">
      <style:text-properties fo:font-size="6pt" style:text-underline-style="none" fo:font-weight="normal" officeooo:rsid="00e195de" officeooo:paragraph-rsid="034dfde7" style:font-size-asian="6pt" style:font-weight-asian="normal" style:font-size-complex="6pt" style:font-weight-complex="normal"/>
    </style:style>
    <style:style style:name="P86" style:family="paragraph" style:parent-style-name="Standard">
      <style:text-properties fo:font-size="12pt" style:text-underline-style="none" fo:font-weight="bold" officeooo:rsid="030ad6c4" officeooo:paragraph-rsid="04a853e1" style:font-size-asian="12pt" style:font-weight-asian="bold" style:font-size-complex="12pt" style:font-weight-complex="bold"/>
    </style:style>
    <style:style style:name="P87" style:family="paragraph" style:parent-style-name="Standard">
      <style:text-properties fo:font-size="12pt" style:text-underline-style="none" fo:font-weight="normal" officeooo:rsid="01156f02" officeooo:paragraph-rsid="04a853e1" style:font-size-asian="12pt" style:font-weight-asian="normal" style:font-size-complex="12pt" style:font-weight-complex="normal"/>
    </style:style>
    <style:style style:name="P88" style:family="paragraph" style:parent-style-name="Standard">
      <style:text-properties fo:font-size="13pt" style:text-underline-style="solid" style:text-underline-width="auto" style:text-underline-color="font-color" fo:font-weight="normal" officeooo:rsid="00e195de" officeooo:paragraph-rsid="034dfde7" style:font-size-asian="13pt" style:font-weight-asian="normal" style:font-size-complex="13pt" style:font-weight-complex="normal"/>
    </style:style>
    <style:style style:name="P89" style:family="paragraph" style:parent-style-name="Standard">
      <style:text-properties fo:font-size="13pt" style:text-underline-style="none" fo:font-weight="normal" officeooo:rsid="01156f02" officeooo:paragraph-rsid="0380ad88" style:font-size-asian="13pt" style:font-weight-asian="normal" style:font-size-complex="13pt" style:font-weight-complex="normal"/>
    </style:style>
    <style:style style:name="P90" style:family="paragraph" style:parent-style-name="Standard">
      <style:text-properties fo:font-size="13pt" style:text-underline-style="none" fo:font-weight="normal" officeooo:rsid="01156f02" officeooo:paragraph-rsid="034dfde7" style:font-size-asian="13pt" style:font-weight-asian="normal" style:font-size-complex="13pt" style:font-weight-complex="normal"/>
    </style:style>
    <style:style style:name="P91" style:family="paragraph" style:parent-style-name="Standard">
      <style:text-properties fo:font-size="13pt" style:text-underline-style="none" fo:font-weight="normal" officeooo:rsid="01638b8a" officeooo:paragraph-rsid="034dfde7" style:font-size-asian="13pt" style:font-weight-asian="normal" style:font-size-complex="13pt" style:font-weight-complex="normal"/>
    </style:style>
    <style:style style:name="P92" style:family="paragraph" style:parent-style-name="Standard">
      <style:text-properties fo:font-size="13pt" style:text-underline-style="none" officeooo:rsid="01156f02" officeooo:paragraph-rsid="034dfde7" style:font-size-asian="13pt" style:font-size-complex="13pt"/>
    </style:style>
    <style:style style:name="P93" style:family="paragraph" style:parent-style-name="Standard">
      <style:text-properties fo:font-size="13pt" style:text-underline-style="none" fo:font-weight="normal" officeooo:rsid="01638b8a" officeooo:paragraph-rsid="04aa9209" style:font-size-asian="13pt" style:font-weight-asian="normal" style:font-size-complex="13pt" style:font-weight-complex="normal"/>
    </style:style>
    <style:style style:name="P94" style:family="paragraph" style:parent-style-name="Standard">
      <style:text-properties fo:font-size="13pt" style:text-underline-style="none" fo:font-weight="normal" officeooo:rsid="01156f02" officeooo:paragraph-rsid="04aa26ef" style:font-size-asian="13pt" style:font-weight-asian="normal" style:font-size-complex="13pt" style:font-weight-complex="normal"/>
    </style:style>
    <style:style style:name="P95" style:family="paragraph" style:parent-style-name="Standard">
      <style:text-properties fo:font-size="13pt" style:text-underline-style="none" fo:font-weight="normal" officeooo:rsid="01638b8a" officeooo:paragraph-rsid="04aa26ef" style:font-size-asian="13pt" style:font-weight-asian="normal" style:font-size-complex="13pt" style:font-weight-complex="normal"/>
    </style:style>
    <style:style style:name="P96" style:family="paragraph" style:parent-style-name="Standard">
      <style:text-properties fo:font-size="13pt" style:text-underline-style="none" officeooo:rsid="01156f02" officeooo:paragraph-rsid="04a9cb6e" style:font-size-asian="13pt" style:font-size-complex="13pt"/>
    </style:style>
    <style:style style:name="P97" style:family="paragraph" style:parent-style-name="Standard">
      <style:text-properties officeooo:paragraph-rsid="04a9cb6e"/>
    </style:style>
    <style:style style:name="P98" style:family="paragraph" style:parent-style-name="Standard">
      <style:paragraph-properties fo:break-before="page"/>
      <style:text-properties fo:color="#127622" loext:opacity="100%" fo:font-size="15pt" style:text-underline-style="none" fo:font-weight="bold" officeooo:rsid="0161d5fd" officeooo:paragraph-rsid="04bd4e87" style:font-size-asian="15pt" style:font-weight-asian="bold" style:font-size-complex="15pt" style:font-weight-complex="bold"/>
    </style:style>
    <style:style style:name="P99" style:family="paragraph" style:parent-style-name="Standard">
      <style:text-properties fo:color="#127622" loext:opacity="100%" fo:font-size="15pt" style:text-underline-style="none" fo:font-weight="normal" officeooo:rsid="01156f02" officeooo:paragraph-rsid="04bd4e87" style:font-size-asian="15pt" style:font-weight-asian="normal" style:font-size-complex="15pt" style:font-weight-complex="normal"/>
    </style:style>
    <style:style style:name="P100" style:family="paragraph" style:parent-style-name="Standard">
      <style:text-properties fo:font-size="15pt" style:text-underline-style="none" fo:font-weight="bold" officeooo:rsid="030ad6c4" officeooo:paragraph-rsid="04bd4e87" style:font-size-asian="15pt" style:font-weight-asian="bold" style:font-size-complex="15pt" style:font-weight-complex="bold"/>
    </style:style>
    <style:style style:name="P101" style:family="paragraph" style:parent-style-name="Standard">
      <style:text-properties fo:font-size="15pt" style:text-underline-style="solid" style:text-underline-width="auto" style:text-underline-color="font-color" fo:font-weight="normal" officeooo:rsid="00e195de" officeooo:paragraph-rsid="04bd4e87" style:font-size-asian="15pt" style:font-weight-asian="normal" style:font-size-complex="15pt" style:font-weight-complex="normal"/>
    </style:style>
    <style:style style:name="P102" style:family="paragraph" style:parent-style-name="Standard">
      <style:text-properties fo:font-size="15pt" style:text-underline-style="none" fo:font-weight="normal" officeooo:rsid="01156f02" officeooo:paragraph-rsid="04bd4e87" style:font-size-asian="15pt" style:font-weight-asian="normal" style:font-size-complex="15pt" style:font-weight-complex="normal"/>
    </style:style>
    <style:style style:name="P103" style:family="paragraph" style:parent-style-name="Standard">
      <style:text-properties fo:font-size="15pt" style:text-underline-style="none" fo:font-weight="normal" officeooo:rsid="04a41e39" officeooo:paragraph-rsid="04bd4e87" style:font-size-asian="15pt" style:font-weight-asian="normal" style:font-size-complex="15pt" style:font-weight-complex="normal"/>
    </style:style>
    <style:style style:name="P104" style:family="paragraph" style:parent-style-name="Standard">
      <style:text-properties fo:font-size="15pt" style:text-underline-style="none" officeooo:rsid="01156f02" officeooo:paragraph-rsid="04bd4e87" style:font-size-asian="15pt" style:font-size-complex="15pt"/>
    </style:style>
    <style:style style:name="P105" style:family="paragraph" style:parent-style-name="Standard">
      <style:paragraph-properties fo:text-align="start" style:justify-single-word="false" fo:break-before="page"/>
      <style:text-properties fo:color="#000000" loext:opacity="100%" fo:font-size="15pt" style:text-underline-style="solid" style:text-underline-width="auto" style:text-underline-color="font-color" fo:font-weight="bold" officeooo:paragraph-rsid="04b39c63" style:font-size-asian="15pt" style:font-weight-asian="bold" style:font-size-complex="15pt" style:font-weight-complex="bold"/>
    </style:style>
    <style:style style:name="P106" style:family="paragraph" style:parent-style-name="Standard">
      <style:paragraph-properties fo:text-align="start" style:justify-single-word="false"/>
      <style:text-properties fo:color="#000000" loext:opacity="100%" fo:font-size="15pt" style:text-underline-style="none" fo:font-weight="normal" officeooo:paragraph-rsid="04b39c63" style:font-size-asian="15pt" style:font-weight-asian="normal" style:font-size-complex="15pt" style:font-weight-complex="normal"/>
    </style:style>
    <style:style style:name="P107" style:family="paragraph" style:parent-style-name="Standard">
      <style:paragraph-properties fo:text-align="start" style:justify-single-word="false"/>
      <style:text-properties fo:color="#000000" loext:opacity="100%" fo:font-size="15pt" style:text-underline-style="none" fo:font-weight="normal" officeooo:paragraph-rsid="04b39c63" fo:background-color="#eeeeee" style:font-size-asian="15pt" style:font-weight-asian="normal" style:font-size-complex="15pt" style:font-weight-complex="normal"/>
    </style:style>
    <style:style style:name="P108" style:family="paragraph" style:parent-style-name="Standard">
      <style:paragraph-properties fo:text-align="start" style:justify-single-word="false" fo:break-before="page"/>
      <style:text-properties fo:color="#000000" loext:opacity="100%" fo:font-size="15pt" style:text-underline-style="solid" style:text-underline-width="auto" style:text-underline-color="font-color" fo:font-weight="bold" officeooo:paragraph-rsid="04ad9830" style:font-size-asian="15pt" style:font-weight-asian="bold" style:font-size-complex="15pt" style:font-weight-complex="bold"/>
    </style:style>
    <style:style style:name="P109" style:family="paragraph" style:parent-style-name="Standard">
      <style:paragraph-properties fo:text-align="start" style:justify-single-word="false"/>
      <style:text-properties officeooo:paragraph-rsid="04ad9830"/>
    </style:style>
    <style:style style:name="P110" style:family="paragraph" style:parent-style-name="Standard">
      <style:paragraph-properties fo:text-align="start" style:justify-single-word="false"/>
      <style:text-properties officeooo:paragraph-rsid="04ad9830" fo:background-color="#eeeeee"/>
    </style:style>
    <style:style style:name="P111" style:family="paragraph" style:parent-style-name="Standard">
      <style:paragraph-properties fo:text-align="start" style:justify-single-word="false"/>
      <style:text-properties fo:color="#000000" loext:opacity="100%" fo:font-size="15pt" style:text-underline-style="none" fo:font-weight="bold" officeooo:paragraph-rsid="04ad9830" style:font-size-asian="15pt" style:font-weight-asian="bold" style:font-size-complex="15pt" style:font-weight-complex="bold"/>
    </style:style>
    <style:style style:name="P112" style:family="paragraph" style:parent-style-name="Standard">
      <style:paragraph-properties fo:text-align="start" style:justify-single-word="false"/>
      <style:text-properties fo:color="#000000" loext:opacity="100%" fo:font-size="15pt" style:text-underline-style="none" fo:font-weight="normal" officeooo:paragraph-rsid="04b0d9d8" style:font-size-asian="15pt" style:font-weight-asian="normal" style:font-size-complex="15pt" style:font-weight-complex="normal"/>
    </style:style>
    <style:style style:name="P113" style:family="paragraph" style:parent-style-name="Standard">
      <style:paragraph-properties fo:text-align="start" style:justify-single-word="false" fo:break-before="page"/>
      <style:text-properties style:font-name="Carolingia" fo:font-size="32pt" style:text-underline-style="none" fo:font-weight="bold" officeooo:rsid="0104ebf3" officeooo:paragraph-rsid="0492280c" style:font-size-asian="32pt" style:font-weight-asian="bold" style:font-size-complex="32pt" style:font-weight-complex="bold"/>
    </style:style>
    <style:style style:name="P114" style:family="paragraph" style:parent-style-name="Standard">
      <style:paragraph-properties fo:text-align="start" style:justify-single-word="false"/>
      <style:text-properties style:font-name="Carolingia" fo:font-size="32pt" style:text-underline-style="none" fo:font-weight="bold" officeooo:rsid="0104ebf3" officeooo:paragraph-rsid="0492280c" style:font-size-asian="32pt" style:font-weight-asian="bold" style:font-size-complex="32pt" style:font-weight-complex="bold"/>
    </style:style>
    <style:style style:name="P115" style:family="paragraph" style:parent-style-name="Standard">
      <style:paragraph-properties fo:text-align="start" style:justify-single-word="false"/>
      <style:text-properties fo:color="#000000" loext:opacity="100%" style:font-name="Carolingia" fo:font-size="24pt" style:text-underline-style="none" fo:font-weight="bold" officeooo:rsid="02c9520c" officeooo:paragraph-rsid="0492280c" style:font-size-asian="24pt" style:font-weight-asian="bold" style:font-size-complex="24pt" style:font-weight-complex="bold"/>
    </style:style>
    <style:style style:name="P116" style:family="paragraph" style:parent-style-name="Standard">
      <style:paragraph-properties fo:text-align="start" style:justify-single-word="false"/>
      <style:text-properties fo:color="#000000" loext:opacity="100%" style:font-name="Calibri1" fo:font-size="15pt" style:text-underline-style="none" fo:font-weight="normal" officeooo:rsid="02caf4ce" officeooo:paragraph-rsid="0492280c" style:font-size-asian="13.1000003814697pt" style:font-weight-asian="normal" style:font-size-complex="15pt" style:font-weight-complex="normal"/>
    </style:style>
    <style:style style:name="P117" style:family="paragraph" style:parent-style-name="Standard">
      <style:paragraph-properties fo:text-align="start" style:justify-single-word="false"/>
      <style:text-properties fo:color="#127622" loext:opacity="100%" style:font-name="Carolingia" fo:font-size="24pt" style:text-underline-style="none" fo:font-weight="bold" officeooo:rsid="02caf4ce" officeooo:paragraph-rsid="0492280c" style:font-size-asian="24pt" style:font-weight-asian="bold" style:font-size-complex="24pt" style:font-weight-complex="bold"/>
    </style:style>
    <style:style style:name="P118" style:family="paragraph" style:parent-style-name="Standard">
      <style:paragraph-properties fo:text-align="start" style:justify-single-word="false"/>
      <style:text-properties fo:color="#127622" loext:opacity="100%" style:font-name="Carolingia" fo:font-size="24pt" style:text-underline-style="none" fo:font-weight="bold" officeooo:rsid="02cdb609" officeooo:paragraph-rsid="0492280c" style:font-size-asian="24pt" style:font-weight-asian="bold" style:font-size-complex="24pt" style:font-weight-complex="bold"/>
    </style:style>
    <style:style style:name="P119" style:family="paragraph" style:parent-style-name="Standard">
      <style:paragraph-properties fo:text-align="start" style:justify-single-word="false"/>
      <style:text-properties fo:color="#000000" loext:opacity="100%" style:font-name="Carolingia" fo:font-size="20pt" style:text-underline-style="none" fo:font-weight="normal" officeooo:rsid="048fb724" officeooo:paragraph-rsid="0492280c" style:font-size-asian="20pt" style:font-weight-asian="normal" style:font-size-complex="20pt" style:font-weight-complex="normal"/>
    </style:style>
    <style:style style:name="P120" style:family="paragraph" style:parent-style-name="Standard">
      <style:paragraph-properties fo:text-align="start" style:justify-single-word="false"/>
      <style:text-properties fo:color="#000000" loext:opacity="100%" style:font-name="Carolingia" fo:font-size="20pt" style:text-underline-style="none" fo:font-weight="normal" officeooo:rsid="02cdb609" officeooo:paragraph-rsid="0492280c" style:font-size-asian="20pt" style:font-weight-asian="normal" style:font-size-complex="20pt" style:font-weight-complex="normal"/>
    </style:style>
    <style:style style:name="P121" style:family="paragraph" style:parent-style-name="Standard">
      <style:paragraph-properties fo:text-align="start" style:justify-single-word="false"/>
      <style:text-properties fo:color="#8d281e" loext:opacity="100%" style:font-name="Carolingia" fo:font-size="20pt" style:text-underline-style="none" fo:font-weight="normal" officeooo:rsid="02cdb609" officeooo:paragraph-rsid="0492280c" style:font-size-asian="20pt" style:font-weight-asian="normal" style:font-size-complex="20pt" style:font-weight-complex="normal"/>
    </style:style>
    <style:style style:name="T1" style:family="text">
      <style:text-properties fo:color="#c9211e" loext:opacity="100%" style:font-name="Carolingia" fo:font-size="36pt" fo:background-color="#ffbf00" loext:char-shading-value="0" style:font-size-asian="36pt" style:font-size-complex="36pt"/>
    </style:style>
    <style:style style:name="T2" style:family="text">
      <style:text-properties fo:color="#c9211e" loext:opacity="100%" style:font-name="Carolingia" fo:font-size="36pt" officeooo:rsid="04b91325" fo:background-color="#ffbf00" loext:char-shading-value="0" style:font-size-asian="36pt" style:font-size-complex="36pt"/>
    </style:style>
    <style:style style:name="T3" style:family="text">
      <style:text-properties style:font-name="Carolingia" officeooo:rsid="04b91325"/>
    </style:style>
    <style:style style:name="T4" style:family="text">
      <style:text-properties fo:color="#3465a4" loext:opacity="100%" fo:font-weight="bold" officeooo:rsid="04849aa7" style:font-weight-asian="bold" style:font-weight-complex="bold"/>
    </style:style>
    <style:style style:name="T5" style:family="text">
      <style:text-properties fo:color="#3465a4" loext:opacity="100%" fo:font-weight="bold" officeooo:rsid="04b91325" style:font-weight-asian="bold" style:font-weight-complex="bold"/>
    </style:style>
    <style:style style:name="T6" style:family="text">
      <style:text-properties fo:color="#c9211e" loext:opacity="100%" fo:font-weight="bold" officeooo:rsid="00c61c25" style:font-weight-asian="bold" style:font-weight-complex="bold"/>
    </style:style>
    <style:style style:name="T7" style:family="text">
      <style:text-properties fo:font-weight="bold" officeooo:rsid="00c61c25" style:font-weight-asian="bold" style:font-weight-complex="bold"/>
    </style:style>
    <style:style style:name="T8" style:family="text">
      <style:text-properties officeooo:rsid="00061258"/>
    </style:style>
    <style:style style:name="T9" style:family="text">
      <style:text-properties fo:color="#2a6099" loext:opacity="100%" fo:font-weight="bold" officeooo:rsid="04bcc9ee" style:font-weight-asian="bold" style:font-weight-complex="bold"/>
    </style:style>
    <style:style style:name="T10" style:family="text">
      <style:text-properties fo:color="#2a6099" loext:opacity="100%" fo:font-weight="bold" officeooo:rsid="00b21ef0" style:font-weight-asian="bold" style:font-weight-complex="bold"/>
    </style:style>
    <style:style style:name="T11" style:family="text">
      <style:text-properties fo:color="#c9211e" loext:opacity="100%" fo:font-weight="bold" officeooo:rsid="00061258" style:font-weight-asian="bold" style:font-weight-complex="bold"/>
    </style:style>
    <style:style style:name="T12" style:family="text">
      <style:text-properties fo:color="#000000" loext:opacity="100%" fo:font-weight="bold" officeooo:rsid="00061258" style:font-weight-asian="bold" style:font-weight-complex="bold"/>
    </style:style>
    <style:style style:name="T13" style:family="text">
      <style:text-properties fo:color="#000000" loext:opacity="100%" officeooo:rsid="000333b2"/>
    </style:style>
    <style:style style:name="T14" style:family="text">
      <style:text-properties fo:color="#2a6099" loext:opacity="100%" officeooo:rsid="000333b2"/>
    </style:style>
    <style:style style:name="T15" style:family="text">
      <style:text-properties fo:color="#2a6099" loext:opacity="100%" fo:font-weight="bold" officeooo:rsid="04c5b8d6" style:font-weight-asian="bold" style:font-weight-complex="bold"/>
    </style:style>
    <style:style style:name="T16" style:family="text">
      <style:text-properties fo:color="#127622" loext:opacity="100%" fo:font-family="Carolingia" fo:font-weight="bold" officeooo:rsid="04967453" style:font-weight-asian="bold" style:font-weight-complex="bold"/>
    </style:style>
    <style:style style:name="T17" style:family="text">
      <style:text-properties fo:color="#127622" loext:opacity="100%" fo:font-weight="bold" officeooo:rsid="04849aa7" style:font-weight-asian="bold" style:font-weight-complex="bold"/>
    </style:style>
    <style:style style:name="T18" style:family="text">
      <style:text-properties fo:color="#127622" loext:opacity="100%" fo:font-weight="bold" officeooo:rsid="04967453" style:font-weight-asian="bold" style:font-weight-complex="bold"/>
    </style:style>
    <style:style style:name="T19" style:family="text">
      <style:text-properties fo:color="#c9211e" loext:opacity="100%" officeooo:rsid="003468fb"/>
    </style:style>
    <style:style style:name="T20" style:family="text">
      <style:text-properties fo:color="#c9211e" loext:opacity="100%" fo:font-weight="bold" officeooo:rsid="024ec295" style:font-weight-asian="bold" style:font-weight-complex="bold"/>
    </style:style>
    <style:style style:name="T21" style:family="text">
      <style:text-properties fo:color="#000000" loext:opacity="100%" fo:font-weight="bold" officeooo:rsid="024ec295" style:font-weight-asian="bold" style:font-weight-complex="bold"/>
    </style:style>
    <style:style style:name="T22" style:family="text">
      <style:text-properties fo:color="#2a6099" loext:opacity="100%" fo:font-weight="bold" officeooo:rsid="04b7deb2" style:font-weight-asian="bold" style:font-weight-complex="bold"/>
    </style:style>
    <style:style style:name="T23" style:family="text">
      <style:text-properties fo:color="#2a6099" loext:opacity="100%" fo:font-weight="bold" officeooo:rsid="024ec295" style:font-weight-asian="bold" style:font-weight-complex="bold"/>
    </style:style>
    <style:style style:name="T24" style:family="text">
      <style:text-properties fo:color="#c9211e" loext:opacity="100%" fo:font-weight="bold" style:font-weight-asian="bold" style:font-weight-complex="bold"/>
    </style:style>
    <style:style style:name="T25" style:family="text">
      <style:text-properties fo:font-weight="bold" style:font-weight-asian="bold" style:font-weight-complex="bold"/>
    </style:style>
    <style:style style:name="T26" style:family="text">
      <style:text-properties fo:color="#2a6099" loext:opacity="100%" fo:font-weight="bold" style:font-weight-asian="bold" style:font-weight-complex="bold"/>
    </style:style>
    <style:style style:name="T27" style:family="text">
      <style:text-properties fo:color="#2a6099" loext:opacity="100%" fo:font-weight="bold" officeooo:rsid="024291ec" style:font-weight-asian="bold" style:font-weight-complex="bold"/>
    </style:style>
    <style:style style:name="T28" style:family="text">
      <style:text-properties fo:color="#2a6099" loext:opacity="100%" fo:font-weight="bold" officeooo:rsid="04849aa7" style:font-weight-asian="bold" style:font-weight-complex="bold"/>
    </style:style>
    <style:style style:name="T29" style:family="text">
      <style:text-properties fo:color="#127622" loext:opacity="100%" fo:font-size="12pt" officeooo:rsid="04967453" style:font-size-asian="12pt" style:font-size-complex="12pt"/>
    </style:style>
    <style:style style:name="T30" style:family="text">
      <style:text-properties fo:color="#127622" loext:opacity="100%" fo:font-size="12pt" officeooo:rsid="024ec295" style:font-size-asian="12pt" style:font-size-complex="12pt"/>
    </style:style>
    <style:style style:name="T31" style:family="text">
      <style:text-properties fo:color="#127622" loext:opacity="100%" fo:font-size="12pt" officeooo:rsid="04849aa7" style:font-size-asian="12pt" style:font-size-complex="12pt"/>
    </style:style>
    <style:style style:name="T32" style:family="text">
      <style:text-properties fo:color="#2a6099" loext:opacity="100%" fo:font-family="Webdings" fo:font-weight="bold" officeooo:rsid="04bb1233" style:font-family-asian="Webdings" style:font-weight-asian="bold" style:font-family-complex="Webdings" style:font-weight-complex="bold"/>
    </style:style>
    <style:style style:name="T33" style:family="text">
      <style:text-properties fo:color="#2a6099" loext:opacity="100%" fo:font-family="Webdings" fo:font-weight="bold" officeooo:rsid="04b91325" style:font-family-asian="Webdings" style:font-weight-asian="bold" style:font-family-complex="Webdings" style:font-weight-complex="bold"/>
    </style:style>
    <style:style style:name="T34" style:family="text">
      <style:text-properties fo:color="#c9211e" loext:opacity="100%" fo:font-weight="bold" officeooo:rsid="022acf86" style:font-name-asian="Calibri" style:font-weight-asian="bold" style:font-name-complex="Calibri" style:font-weight-complex="bold"/>
    </style:style>
    <style:style style:name="T35" style:family="text">
      <style:text-properties fo:color="#000000" loext:opacity="100%" fo:font-weight="bold" officeooo:rsid="022acf86" style:font-name-asian="Calibri" style:font-weight-asian="bold" style:font-name-complex="Calibri" style:font-weight-complex="bold"/>
    </style:style>
    <style:style style:name="T36" style:family="text">
      <style:text-properties fo:color="#2a6099" loext:opacity="100%" fo:font-weight="bold" officeooo:rsid="00b21ef0" style:font-name-asian="Calibri" style:font-weight-asian="bold" style:font-name-complex="Calibri" style:font-weight-complex="bold"/>
    </style:style>
    <style:style style:name="T37" style:family="text">
      <style:text-properties fo:color="#2a6099" loext:opacity="100%" fo:font-weight="bold" officeooo:rsid="024ec295" style:font-name-asian="Calibri" style:font-weight-asian="bold" style:font-name-complex="Calibri" style:font-weight-complex="bold"/>
    </style:style>
    <style:style style:name="T38" style:family="text">
      <style:text-properties fo:color="#c9211e" loext:opacity="100%" fo:font-weight="bold" officeooo:rsid="024ec295" style:font-name-asian="Calibri" style:font-weight-asian="bold" style:font-name-complex="Calibri" style:font-weight-complex="bold"/>
    </style:style>
    <style:style style:name="T39" style:family="text">
      <style:text-properties fo:color="#000000" loext:opacity="100%" fo:font-weight="bold" officeooo:rsid="024ec295" style:font-name-asian="Calibri" style:font-weight-asian="bold" style:font-name-complex="Calibri" style:font-weight-complex="bold"/>
    </style:style>
    <style:style style:name="T40" style:family="text">
      <style:text-properties fo:color="#2a6099" loext:opacity="100%" fo:font-weight="bold" officeooo:rsid="04bcc9ee" style:font-name-asian="Calibri" style:font-weight-asian="bold" style:font-name-complex="Calibri" style:font-weight-complex="bold"/>
    </style:style>
    <style:style style:name="T41" style:family="text">
      <style:text-properties fo:color="#2a6099" loext:opacity="100%" fo:font-weight="bold" officeooo:rsid="04849aa7" style:font-name-asian="Calibri" style:font-weight-asian="bold" style:font-name-complex="Calibri" style:font-weight-complex="bold"/>
    </style:style>
    <style:style style:name="T42" style:family="text">
      <style:text-properties fo:color="#c9211e" loext:opacity="100%" fo:font-weight="bold" officeooo:rsid="0004722d" style:font-name-asian="Calibri" style:font-weight-asian="bold" style:font-name-complex="Calibri" style:font-weight-complex="bold"/>
    </style:style>
    <style:style style:name="T43" style:family="text">
      <style:text-properties fo:color="#000000" loext:opacity="100%" fo:font-weight="bold" officeooo:rsid="0004722d" style:font-name-asian="Calibri" style:font-weight-asian="bold" style:font-name-complex="Calibri" style:font-weight-complex="bold"/>
    </style:style>
    <style:style style:name="T44" style:family="text">
      <style:text-properties fo:color="#2a6099" loext:opacity="100%" officeooo:rsid="0004722d" style:font-name-asian="Calibri" style:font-name-complex="Calibri"/>
    </style:style>
    <style:style style:name="T45" style:family="text">
      <style:text-properties fo:color="#2a6099" loext:opacity="100%" fo:font-weight="bold" officeooo:rsid="048a6ad2" style:font-name-asian="Calibri" style:font-weight-asian="bold" style:font-name-complex="Calibri" style:font-weight-complex="bold"/>
    </style:style>
    <style:style style:name="T46" style:family="text">
      <style:text-properties fo:color="#c9211e" loext:opacity="100%" fo:font-weight="bold" style:font-name-asian="Calibri" style:font-weight-asian="bold" style:font-name-complex="Calibri" style:font-weight-complex="bold"/>
    </style:style>
    <style:style style:name="T47" style:family="text">
      <style:text-properties fo:color="#000000" loext:opacity="100%" fo:font-weight="bold" style:font-name-asian="Calibri" style:font-weight-asian="bold" style:font-name-complex="Calibri" style:font-weight-complex="bold"/>
    </style:style>
    <style:style style:name="T48" style:family="text">
      <style:text-properties fo:color="#000000" loext:opacity="100%" fo:font-weight="bold" officeooo:rsid="0009e01f" style:font-name-asian="Calibri" style:font-weight-asian="bold" style:font-name-complex="Calibri" style:font-weight-complex="bold"/>
    </style:style>
    <style:style style:name="T49" style:family="text">
      <style:text-properties fo:color="#2a6099" loext:opacity="100%" officeooo:rsid="0009e01f" style:font-name-asian="Calibri" style:font-name-complex="Calibri"/>
    </style:style>
    <style:style style:name="T50" style:family="text">
      <style:text-properties fo:color="#2a6099" loext:opacity="100%" fo:font-weight="bold" officeooo:rsid="04ab9b5e" style:font-name-asian="Calibri" style:font-weight-asian="bold" style:font-name-complex="Calibri" style:font-weight-complex="bold"/>
    </style:style>
    <style:style style:name="T51" style:family="text">
      <style:text-properties fo:color="#2a6099" loext:opacity="100%" style:font-name-asian="Calibri" style:font-name-complex="Calibri"/>
    </style:style>
    <style:style style:name="T52" style:family="text">
      <style:text-properties fo:color="#3465a4" loext:opacity="100%" fo:font-size="12pt" officeooo:rsid="024ec295" style:font-name-asian="Calibri" style:font-size-asian="12pt" style:font-name-complex="Calibri" style:font-size-complex="12pt"/>
    </style:style>
    <style:style style:name="T53" style:family="text">
      <style:text-properties fo:color="#3465a4" loext:opacity="100%" fo:font-size="12pt" officeooo:rsid="00b997ae" style:font-name-asian="Calibri" style:font-size-asian="12pt" style:font-name-complex="Calibri" style:font-size-complex="12pt"/>
    </style:style>
    <style:style style:name="T54" style:family="text">
      <style:text-properties fo:color="#3465a4" loext:opacity="100%" fo:font-size="12pt" style:font-name-asian="Calibri" style:font-size-asian="12pt" style:font-name-complex="Calibri" style:font-size-complex="12pt"/>
    </style:style>
    <style:style style:name="T55" style:family="text">
      <style:text-properties fo:color="#3465a4" loext:opacity="100%" fo:font-size="12pt" officeooo:rsid="02408514" style:font-name-asian="Calibri" style:font-size-asian="12pt" style:font-name-complex="Calibri" style:font-size-complex="12pt"/>
    </style:style>
    <style:style style:name="T56" style:family="text">
      <style:text-properties fo:color="#3465a4" loext:opacity="100%" fo:font-size="12pt" officeooo:rsid="03aff315" style:font-name-asian="Calibri" style:font-size-asian="12pt" style:font-name-complex="Calibri" style:font-size-complex="12pt"/>
    </style:style>
    <style:style style:name="T57" style:family="text">
      <style:text-properties fo:color="#3465a4" loext:opacity="100%" officeooo:rsid="02408514" style:font-name-asian="Calibri" style:font-name-complex="Calibri"/>
    </style:style>
    <style:style style:name="T58" style:family="text">
      <style:text-properties fo:color="#c9211e" loext:opacity="100%" fo:font-weight="bold" officeooo:rsid="0228f053" style:font-name-asian="Calibri" style:font-weight-asian="bold" style:font-name-complex="Calibri" style:font-weight-complex="bold"/>
    </style:style>
    <style:style style:name="T59" style:family="text">
      <style:text-properties fo:color="#000000" loext:opacity="100%" fo:font-weight="bold" officeooo:rsid="0228f053" style:font-name-asian="Calibri" style:font-weight-asian="bold" style:font-name-complex="Calibri" style:font-weight-complex="bold"/>
    </style:style>
    <style:style style:name="T60" style:family="text">
      <style:text-properties fo:color="#c9211e" loext:opacity="100%" style:font-name-asian="Calibri" style:font-name-complex="Calibri"/>
    </style:style>
    <style:style style:name="T61" style:family="text">
      <style:text-properties fo:color="#2a6099" loext:opacity="100%" fo:font-weight="bold" officeooo:rsid="049969b4" style:font-name-asian="Calibri" style:font-weight-asian="bold" style:font-name-complex="Calibri" style:font-weight-complex="bold"/>
    </style:style>
    <style:style style:name="T62" style:family="text">
      <style:text-properties fo:color="#000000" loext:opacity="100%" fo:font-weight="bold" style:font-weight-asian="bold" style:font-weight-complex="bold"/>
    </style:style>
    <style:style style:name="T63" style:family="text">
      <style:text-properties fo:color="#3465a4" loext:opacity="100%"/>
    </style:style>
    <style:style style:name="T64" style:family="text">
      <style:text-properties fo:color="#2a6099" loext:opacity="100%" fo:font-weight="bold" officeooo:rsid="00b3efb2" style:font-weight-asian="bold" style:font-weight-complex="bold"/>
    </style:style>
    <style:style style:name="T65" style:family="text">
      <style:text-properties fo:color="#2a6099" loext:opacity="100%" fo:font-size="12pt" officeooo:rsid="019fdc81" style:font-size-asian="12pt" style:font-size-complex="12pt"/>
    </style:style>
    <style:style style:name="T66" style:family="text">
      <style:text-properties fo:color="#2a6099" loext:opacity="100%" fo:font-size="12pt" officeooo:rsid="023c66b8" style:font-size-asian="12pt" style:font-size-complex="12pt"/>
    </style:style>
    <style:style style:name="T67" style:family="text">
      <style:text-properties fo:color="#2a6099" loext:opacity="100%" fo:font-size="12pt" officeooo:rsid="04bcc9ee" style:font-size-asian="12pt" style:font-size-complex="12pt"/>
    </style:style>
    <style:style style:name="T68" style:family="text">
      <style:text-properties fo:color="#2a6099" loext:opacity="100%" fo:font-size="12pt" officeooo:rsid="024ec295" style:font-size-asian="12pt" style:font-size-complex="12pt"/>
    </style:style>
    <style:style style:name="T69" style:family="text">
      <style:text-properties fo:color="#2a6099" loext:opacity="100%" officeooo:rsid="019fdc81"/>
    </style:style>
    <style:style style:name="T70" style:family="text">
      <style:text-properties fo:color="#c9211e" loext:opacity="100%" fo:font-weight="bold" officeooo:rsid="002f88c8" style:font-weight-asian="bold" style:font-weight-complex="bold"/>
    </style:style>
    <style:style style:name="T71" style:family="text">
      <style:text-properties fo:color="#000000" loext:opacity="100%" fo:font-weight="bold" officeooo:rsid="002f88c8" style:font-weight-asian="bold" style:font-weight-complex="bold"/>
    </style:style>
    <style:style style:name="T72" style:family="text">
      <style:text-properties fo:color="#c9211e" loext:opacity="100%" officeooo:rsid="002f88c8"/>
    </style:style>
    <style:style style:name="T73" style:family="text">
      <style:text-properties fo:color="#2a6099" loext:opacity="100%" fo:font-weight="bold" officeooo:rsid="048a6ad2" style:font-weight-asian="bold" style:font-weight-complex="bold"/>
    </style:style>
    <style:style style:name="T74" style:family="text">
      <style:text-properties fo:color="#2a6099" loext:opacity="100%" fo:font-weight="bold" officeooo:rsid="002f88c8" style:font-weight-asian="bold" style:font-weight-complex="bold"/>
    </style:style>
    <style:style style:name="T75" style:family="text">
      <style:text-properties fo:color="#2a6099" loext:opacity="100%" fo:font-weight="bold" officeooo:rsid="00776a34" style:font-weight-asian="bold" style:font-weight-complex="bold"/>
    </style:style>
    <style:style style:name="T76" style:family="text">
      <style:text-properties fo:color="#c9211e" loext:opacity="100%" fo:font-weight="bold" officeooo:rsid="019fdc81" style:font-weight-asian="bold" style:font-weight-complex="bold"/>
    </style:style>
    <style:style style:name="T77" style:family="text">
      <style:text-properties fo:font-style="italic" style:font-style-asian="italic" style:font-style-complex="italic"/>
    </style:style>
    <style:style style:name="T78" style:family="text">
      <style:text-properties fo:color="#c9211e" loext:opacity="100%" fo:font-style="normal" fo:font-weight="bold" officeooo:rsid="0019d2a8" style:font-style-asian="normal" style:font-weight-asian="bold" style:font-style-complex="normal" style:font-weight-complex="bold"/>
    </style:style>
    <style:style style:name="T79" style:family="text">
      <style:text-properties fo:font-style="normal" fo:font-weight="bold" officeooo:rsid="0019d2a8" style:font-style-asian="normal" style:font-weight-asian="bold" style:font-style-complex="normal" style:font-weight-complex="bold"/>
    </style:style>
    <style:style style:name="T80" style:family="text">
      <style:text-properties fo:font-style="normal" fo:font-weight="bold" officeooo:rsid="04a0cebc" style:font-style-asian="normal" style:font-weight-asian="bold" style:font-style-complex="normal" style:font-weight-complex="bold"/>
    </style:style>
    <style:style style:name="T81" style:family="text">
      <style:text-properties fo:color="#c9211e" loext:opacity="100%" fo:font-weight="bold" fo:background-color="#eeeeee" loext:char-shading-value="0" style:font-weight-asian="bold" style:font-weight-complex="bold"/>
    </style:style>
    <style:style style:name="T82" style:family="text">
      <style:text-properties fo:font-weight="bold" fo:background-color="#eeeeee" loext:char-shading-value="0" style:font-weight-asian="bold" style:font-weight-complex="bold"/>
    </style:style>
    <style:style style:name="T83" style:family="text">
      <style:text-properties fo:background-color="#eeeeee" loext:char-shading-value="0"/>
    </style:style>
    <style:style style:name="T84" style:family="text">
      <style:text-properties fo:color="#2a6099" loext:opacity="100%" officeooo:rsid="00b21ef0" fo:background-color="#eeeeee" loext:char-shading-value="0"/>
    </style:style>
    <style:style style:name="T85" style:family="text">
      <style:text-properties fo:color="#2a6099" loext:opacity="100%" officeooo:rsid="04849aa7" fo:background-color="#eeeeee" loext:char-shading-value="0"/>
    </style:style>
    <style:style style:name="T86" style:family="text">
      <style:text-properties fo:color="#2a6099" loext:opacity="100%" fo:font-weight="bold" officeooo:rsid="0004d0f1" fo:background-color="#eeeeee" loext:char-shading-value="0" style:font-weight-asian="bold" style:font-weight-complex="bold"/>
    </style:style>
    <style:style style:name="T87" style:family="text">
      <style:text-properties officeooo:rsid="0004d0f1"/>
    </style:style>
    <style:style style:name="T88" style:family="text">
      <style:text-properties fo:color="#c9211e" loext:opacity="100%" fo:font-weight="bold" officeooo:rsid="0004d0f1" style:font-weight-asian="bold" style:font-weight-complex="bold"/>
    </style:style>
    <style:style style:name="T89" style:family="text">
      <style:text-properties fo:font-weight="bold" officeooo:rsid="0004d0f1" style:font-weight-asian="bold" style:font-weight-complex="bold"/>
    </style:style>
    <style:style style:name="T90" style:family="text">
      <style:text-properties fo:color="#3465a4" loext:opacity="100%" fo:font-weight="bold" officeooo:rsid="04bcc9ee" style:font-weight-asian="bold" style:font-weight-complex="bold"/>
    </style:style>
    <style:style style:name="T91" style:family="text">
      <style:text-properties fo:color="#3465a4" loext:opacity="100%" fo:font-weight="bold" officeooo:rsid="048fb724" style:font-weight-asian="bold" style:font-weight-complex="bold"/>
    </style:style>
    <style:style style:name="T92" style:family="text">
      <style:text-properties fo:color="#2a6099" loext:opacity="100%" fo:font-weight="bold" officeooo:rsid="0004d0f1" style:font-weight-asian="bold" style:font-weight-complex="bold"/>
    </style:style>
    <style:style style:name="T93" style:family="text">
      <style:text-properties fo:color="#2a6099" loext:opacity="100%" officeooo:rsid="02408514" fo:background-color="#eeeeee" loext:char-shading-value="0"/>
    </style:style>
    <style:style style:name="T94" style:family="text">
      <style:text-properties fo:color="#2a6099" loext:opacity="100%" fo:font-weight="bold" officeooo:rsid="00b83bdc" fo:background-color="#eeeeee" loext:char-shading-value="0" style:font-name-asian="Calibri" style:font-weight-asian="bold" style:font-name-complex="Calibri" style:font-weight-complex="bold"/>
    </style:style>
    <style:style style:name="T95" style:family="text">
      <style:text-properties fo:color="#2a6099" loext:opacity="100%" fo:font-weight="bold" officeooo:rsid="024ece1d" fo:background-color="#eeeeee" loext:char-shading-value="0" style:font-name-asian="Calibri" style:font-weight-asian="bold" style:font-name-complex="Calibri" style:font-weight-complex="bold"/>
    </style:style>
    <style:style style:name="T96" style:family="text">
      <style:text-properties officeooo:rsid="0004d0f1" fo:background-color="#eeeeee" loext:char-shading-value="0"/>
    </style:style>
    <style:style style:name="T97" style:family="text">
      <style:text-properties officeooo:rsid="0004d0f1" fo:background-color="transparent" loext:char-shading-value="0"/>
    </style:style>
    <style:style style:name="T98" style:family="text">
      <style:text-properties fo:color="#2a6099" loext:opacity="100%" fo:font-weight="bold" officeooo:rsid="02d49e86" style:font-weight-asian="bold" style:font-weight-complex="bold"/>
    </style:style>
    <style:style style:name="T99" style:family="text">
      <style:text-properties fo:color="#2a6099" loext:opacity="100%" fo:font-weight="bold" officeooo:rsid="0486968e" style:font-weight-asian="bold" style:font-weight-complex="bold"/>
    </style:style>
    <style:style style:name="T100" style:family="text">
      <style:text-properties fo:color="#2a6099" loext:opacity="100%" fo:font-weight="bold" officeooo:rsid="00b21ef0" fo:background-color="#eeeeee" loext:char-shading-value="0" style:font-weight-asian="bold" style:font-weight-complex="bold"/>
    </style:style>
    <style:style style:name="T101" style:family="text">
      <style:text-properties fo:color="#2a6099" loext:opacity="100%" officeooo:rsid="02e0f649" fo:background-color="#eeeeee" loext:char-shading-value="0"/>
    </style:style>
    <style:style style:name="T102" style:family="text">
      <style:text-properties fo:color="#2a6099" loext:opacity="100%" fo:font-weight="bold" officeooo:rsid="024ec295" fo:background-color="#eeeeee" loext:char-shading-value="0" style:font-name-asian="Calibri" style:font-weight-asian="bold" style:font-name-complex="Calibri" style:font-weight-complex="bold"/>
    </style:style>
    <style:style style:name="T103" style:family="text">
      <style:text-properties fo:color="#2a6099" loext:opacity="100%" fo:font-weight="bold" officeooo:rsid="02c900aa" fo:background-color="#eeeeee" loext:char-shading-value="0" style:font-name-asian="Calibri" style:font-weight-asian="bold" style:font-name-complex="Calibri" style:font-weight-complex="bold"/>
    </style:style>
    <style:style style:name="T104" style:family="text">
      <style:text-properties fo:color="#2a6099" loext:opacity="100%" fo:font-weight="bold" officeooo:rsid="0004d0f1" fo:background-color="transparent" loext:char-shading-value="0" style:font-weight-asian="bold" style:font-weight-complex="bold"/>
    </style:style>
    <style:style style:name="T105" style:family="text">
      <style:text-properties fo:color="#2a6099" loext:opacity="100%" fo:font-weight="bold" officeooo:rsid="024291ec" style:font-name-asian="Calibri" style:font-weight-asian="bold" style:font-name-complex="Calibri" style:font-weight-complex="bold"/>
    </style:style>
    <style:style style:name="T106" style:family="text">
      <style:text-properties fo:color="#2a6099" loext:opacity="100%" fo:font-weight="bold" officeooo:rsid="0486968e" style:font-name-asian="Calibri" style:font-weight-asian="bold" style:font-name-complex="Calibri" style:font-weight-complex="bold"/>
    </style:style>
    <style:style style:name="T107" style:family="text">
      <style:text-properties fo:color="#2a6099" loext:opacity="100%" officeooo:rsid="0486968e" fo:background-color="#eeeeee" loext:char-shading-value="0"/>
    </style:style>
    <style:style style:name="T108" style:family="text">
      <style:text-properties fo:color="#2a6099" loext:opacity="100%" fo:font-weight="bold" officeooo:rsid="00b21ef0" fo:background-color="transparent" loext:char-shading-value="0" style:font-weight-asian="bold" style:font-weight-complex="bold"/>
    </style:style>
    <style:style style:name="T109" style:family="text">
      <style:text-properties fo:color="#3465a4" loext:opacity="100%" fo:font-weight="bold" officeooo:rsid="002e5be7" style:font-weight-asian="bold" style:font-weight-complex="bold"/>
    </style:style>
    <style:style style:name="T110" style:family="text">
      <style:text-properties fo:color="#3465a4" loext:opacity="100%" fo:font-weight="bold" officeooo:rsid="00b997ae" style:font-weight-asian="bold" style:font-weight-complex="bold"/>
    </style:style>
    <style:style style:name="T111" style:family="text">
      <style:text-properties fo:color="#3465a4" loext:opacity="100%" officeooo:rsid="04849aa7" fo:background-color="#eeeeee" loext:char-shading-value="0"/>
    </style:style>
    <style:style style:name="T112" style:family="text">
      <style:text-properties fo:color="#3465a4" loext:opacity="100%" officeooo:rsid="0004d0f1" fo:background-color="#eeeeee" loext:char-shading-value="0"/>
    </style:style>
    <style:style style:name="T113" style:family="text">
      <style:text-properties fo:color="#3465a4" loext:opacity="100%" fo:font-weight="bold" officeooo:rsid="04849aa7" fo:background-color="#eeeeee" loext:char-shading-value="0" style:font-weight-asian="bold" style:font-weight-complex="bold"/>
    </style:style>
    <style:style style:name="T114" style:family="text">
      <style:text-properties fo:color="#3465a4" loext:opacity="100%" fo:font-size="14pt" officeooo:rsid="048a6ad2" style:font-size-asian="14pt" style:font-size-complex="14pt"/>
    </style:style>
    <style:style style:name="T115" style:family="text">
      <style:text-properties fo:color="#3465a4" loext:opacity="100%" fo:font-size="14pt" officeooo:rsid="02af770e" style:font-size-asian="14pt" style:font-size-complex="14pt"/>
    </style:style>
    <style:style style:name="T116" style:family="text">
      <style:text-properties fo:color="#3465a4" loext:opacity="100%" fo:font-size="14pt" officeooo:rsid="0004d0f1" style:font-size-asian="14pt" style:font-size-complex="14pt"/>
    </style:style>
    <style:style style:name="T117" style:family="text">
      <style:text-properties fo:color="#3465a4" loext:opacity="100%" fo:font-size="14pt" fo:font-weight="bold" officeooo:rsid="0486968e" style:font-size-asian="14pt" style:font-weight-asian="bold" style:font-size-complex="14pt" style:font-weight-complex="bold"/>
    </style:style>
    <style:style style:name="T118" style:family="text">
      <style:text-properties fo:color="#3465a4" loext:opacity="100%" fo:font-size="14pt" fo:font-weight="bold" officeooo:rsid="0004d0f1" style:font-size-asian="14pt" style:font-weight-asian="bold" style:font-size-complex="14pt" style:font-weight-complex="bold"/>
    </style:style>
    <style:style style:name="T119" style:family="text">
      <style:text-properties fo:color="#2a6099" loext:opacity="100%" fo:font-weight="bold" officeooo:rsid="04ab9b5e" style:font-weight-asian="bold" style:font-weight-complex="bold"/>
    </style:style>
    <style:style style:name="T120" style:family="text">
      <style:text-properties fo:color="#2a6099" loext:opacity="100%" fo:font-weight="bold" officeooo:rsid="024442e7" style:font-weight-asian="bold" style:font-weight-complex="bold"/>
    </style:style>
    <style:style style:name="T121" style:family="text">
      <style:text-properties fo:color="#2a6099" loext:opacity="100%" fo:font-weight="bold" officeooo:rsid="04bf7837" style:font-weight-asian="bold" style:font-weight-complex="bold"/>
    </style:style>
    <style:style style:name="T122" style:family="text">
      <style:text-properties fo:color="#c9211e" loext:opacity="100%" officeooo:rsid="00b3efb2"/>
    </style:style>
    <style:style style:name="T123" style:family="text">
      <style:text-properties fo:color="#000000" loext:opacity="100%" style:text-underline-style="solid" style:text-underline-width="auto" style:text-underline-color="font-color" fo:font-weight="bold" officeooo:rsid="00b3efb2" style:font-weight-asian="bold" style:font-weight-complex="bold"/>
    </style:style>
    <style:style style:name="T124" style:family="text">
      <style:text-properties fo:color="#2a6099" loext:opacity="100%" fo:font-weight="bold" officeooo:rsid="0486e514" style:font-weight-asian="bold" style:font-weight-complex="bold"/>
    </style:style>
    <style:style style:name="T125" style:family="text">
      <style:text-properties fo:color="#2a6099" loext:opacity="100%" fo:font-weight="bold" officeooo:rsid="003468fb" style:font-weight-asian="bold" style:font-weight-complex="bold"/>
    </style:style>
    <style:style style:name="T126" style:family="text">
      <style:text-properties fo:color="#2a6099" loext:opacity="100%" officeooo:rsid="00b4b952"/>
    </style:style>
    <style:style style:name="T127" style:family="text">
      <style:text-properties officeooo:rsid="00b4b952"/>
    </style:style>
    <style:style style:name="T128" style:family="text">
      <style:text-properties fo:color="#000000" loext:opacity="100%" style:text-underline-style="solid" style:text-underline-width="auto" style:text-underline-color="font-color" fo:font-weight="bold" officeooo:rsid="00b4b952" style:font-weight-asian="bold" style:font-weight-complex="bold"/>
    </style:style>
    <style:style style:name="T129" style:family="text">
      <style:text-properties style:text-underline-style="solid" style:text-underline-width="auto" style:text-underline-color="font-color" fo:font-weight="bold" style:font-weight-asian="bold" style:font-weight-complex="bold"/>
    </style:style>
    <style:style style:name="T130" style:family="text">
      <style:text-properties style:text-underline-style="none" fo:font-weight="bold" style:font-weight-asian="bold" style:font-weight-complex="bold"/>
    </style:style>
    <style:style style:name="T131" style:family="text">
      <style:text-properties style:text-underline-style="solid" style:text-underline-width="auto" style:text-underline-color="font-color" fo:font-weight="normal" style:font-weight-asian="normal" style:font-weight-complex="normal"/>
    </style:style>
    <style:style style:name="T132" style:family="text">
      <style:text-properties fo:color="#c9211e" loext:opacity="100%" style:text-underline-style="none" fo:font-weight="bold" officeooo:rsid="0005c2bd" style:font-weight-asian="bold" style:font-weight-complex="bold"/>
    </style:style>
    <style:style style:name="T133" style:family="text">
      <style:text-properties fo:color="#000000" loext:opacity="100%" style:text-underline-style="none" fo:font-weight="bold" officeooo:rsid="0005c2bd" style:font-weight-asian="bold" style:font-weight-complex="bold"/>
    </style:style>
    <style:style style:name="T134" style:family="text">
      <style:text-properties style:text-underline-style="none" fo:font-weight="bold" officeooo:rsid="0005c2bd" style:font-weight-asian="bold" style:font-weight-complex="bold"/>
    </style:style>
    <style:style style:name="T135" style:family="text">
      <style:text-properties style:text-underline-style="none" fo:font-weight="bold" officeooo:rsid="00ce1e5f" style:font-weight-asian="bold" style:font-weight-complex="bold"/>
    </style:style>
    <style:style style:name="T136" style:family="text">
      <style:text-properties fo:font-size="13pt" style:text-underline-style="none" fo:font-weight="normal" officeooo:rsid="0005c2bd" style:font-size-asian="13pt" style:font-weight-asian="normal" style:font-size-complex="13pt" style:font-weight-complex="normal"/>
    </style:style>
    <style:style style:name="T137" style:family="text">
      <style:text-properties fo:font-size="13pt" style:text-underline-style="none" fo:font-weight="normal" officeooo:rsid="001157bb" style:font-size-asian="13pt" style:font-weight-asian="normal" style:font-size-complex="13pt" style:font-weight-complex="normal"/>
    </style:style>
    <style:style style:name="T138" style:family="text">
      <style:text-properties fo:color="#3465a4" loext:opacity="100%" fo:font-weight="bold" officeooo:rsid="0486e514" style:font-weight-asian="bold" style:font-weight-complex="bold"/>
    </style:style>
    <style:style style:name="T139" style:family="text">
      <style:text-properties fo:color="#3465a4" loext:opacity="100%" fo:font-weight="bold" officeooo:rsid="048def95" style:font-weight-asian="bold" style:font-weight-complex="bold"/>
    </style:style>
    <style:style style:name="T140" style:family="text">
      <style:text-properties fo:color="#3465a4" loext:opacity="100%" fo:font-weight="bold" style:font-weight-asian="bold" style:font-weight-complex="bold"/>
    </style:style>
    <style:style style:name="T141" style:family="text">
      <style:text-properties fo:color="#3465a4" loext:opacity="100%" fo:font-weight="bold" officeooo:rsid="02505907" style:font-weight-asian="bold" style:font-weight-complex="bold"/>
    </style:style>
    <style:style style:name="T142" style:family="text">
      <style:text-properties style:text-underline-style="solid" style:text-underline-width="auto" style:text-underline-color="font-color"/>
    </style:style>
    <style:style style:name="T143" style:family="text">
      <style:text-properties style:text-underline-style="none"/>
    </style:style>
    <style:style style:name="T144" style:family="text">
      <style:text-properties fo:color="#c9211e" loext:opacity="100%" style:text-underline-style="none" fo:font-weight="bold" officeooo:rsid="0005f06a" style:font-weight-asian="bold" style:font-weight-complex="bold"/>
    </style:style>
    <style:style style:name="T145" style:family="text">
      <style:text-properties fo:color="#000000" loext:opacity="100%" style:text-underline-style="none" fo:font-weight="bold" officeooo:rsid="0005f06a" style:font-weight-asian="bold" style:font-weight-complex="bold"/>
    </style:style>
    <style:style style:name="T146" style:family="text">
      <style:text-properties style:text-underline-style="none" fo:font-weight="bold" officeooo:rsid="0005f06a" style:font-weight-asian="bold" style:font-weight-complex="bold"/>
    </style:style>
    <style:style style:name="T147" style:family="text">
      <style:text-properties style:text-underline-style="none" fo:font-weight="normal" officeooo:rsid="0005f06a" style:font-weight-asian="normal" style:font-weight-complex="normal"/>
    </style:style>
    <style:style style:name="T148" style:family="text">
      <style:text-properties fo:color="#3465a4" loext:opacity="100%" style:text-underline-style="none" fo:font-weight="bold" officeooo:rsid="03f16216" style:font-weight-asian="bold" style:font-weight-complex="bold"/>
    </style:style>
    <style:style style:name="T149" style:family="text">
      <style:text-properties fo:color="#c9211e" loext:opacity="100%" style:text-underline-style="none" fo:font-weight="bold" officeooo:rsid="01af5fa0" style:font-weight-asian="bold" style:font-weight-complex="bold"/>
    </style:style>
    <style:style style:name="T150" style:family="text">
      <style:text-properties fo:color="#ffbf00" loext:opacity="100%" style:text-underline-style="none" fo:font-weight="bold" officeooo:rsid="01519bf9" style:font-weight-asian="bold" style:font-weight-complex="bold"/>
    </style:style>
    <style:style style:name="T151" style:family="text">
      <style:text-properties style:text-underline-style="none" fo:font-weight="normal" officeooo:rsid="01519bf9" style:font-weight-asian="normal" style:font-weight-complex="normal"/>
    </style:style>
    <style:style style:name="T152" style:family="text">
      <style:text-properties fo:color="#c9211e" loext:opacity="100%" style:text-underline-style="none" fo:font-weight="bold" officeooo:rsid="031c12ff" style:font-weight-asian="bold" style:font-weight-complex="bold"/>
    </style:style>
    <style:style style:name="T153" style:family="text">
      <style:text-properties fo:color="#999999" loext:opacity="100%" style:text-underline-style="none" fo:font-weight="bold" officeooo:rsid="01519bf9" style:font-weight-asian="bold" style:font-weight-complex="bold"/>
    </style:style>
    <style:style style:name="T154" style:family="text">
      <style:text-properties fo:color="#999999" loext:opacity="100%" style:text-underline-style="none" fo:font-weight="bold" officeooo:rsid="01af5fa0" style:font-weight-asian="bold" style:font-weight-complex="bold"/>
    </style:style>
    <style:style style:name="T155" style:family="text">
      <style:text-properties fo:color="#3465a4" loext:opacity="100%" style:text-underline-style="none" fo:font-weight="bold" officeooo:rsid="04bc6383" style:font-weight-asian="bold" style:font-weight-complex="bold"/>
    </style:style>
    <style:style style:name="T156" style:family="text">
      <style:text-properties fo:color="#c9211e" loext:opacity="100%" style:text-underline-style="none" fo:font-weight="bold" officeooo:rsid="01b60816" style:font-weight-asian="bold" style:font-weight-complex="bold"/>
    </style:style>
    <style:style style:name="T157" style:family="text">
      <style:text-properties fo:color="#b85c00" loext:opacity="100%" style:text-underline-style="none" fo:font-weight="bold" officeooo:rsid="01519bf9" style:font-weight-asian="bold" style:font-weight-complex="bold"/>
    </style:style>
    <style:style style:name="T158" style:family="text">
      <style:text-properties fo:color="#3465a4" loext:opacity="100%" style:font-name="Carolingia" officeooo:rsid="024ec295"/>
    </style:style>
    <style:style style:name="T159" style:family="text">
      <style:text-properties fo:color="#3465a4" loext:opacity="100%" style:font-name="Carolingia" officeooo:rsid="00b997ae"/>
    </style:style>
    <style:style style:name="T160" style:family="text">
      <style:text-properties fo:color="#3465a4" loext:opacity="100%" style:font-name="Carolingia" officeooo:rsid="024465f5"/>
    </style:style>
    <style:style style:name="T161" style:family="text">
      <style:text-properties fo:color="#3465a4" loext:opacity="100%" style:font-name="Carolingia" officeooo:rsid="04a48a57"/>
    </style:style>
    <style:style style:name="T162" style:family="text">
      <style:text-properties fo:color="#3465a4" loext:opacity="100%" style:font-name="Carolingia" officeooo:rsid="02c900aa"/>
    </style:style>
    <style:style style:name="T163" style:family="text">
      <style:text-properties fo:color="#3465a4" loext:opacity="100%" style:font-name="Carolingia" officeooo:rsid="04ab9b5e"/>
    </style:style>
    <style:style style:name="T164" style:family="text">
      <style:text-properties fo:color="#3465a4" loext:opacity="100%" style:font-name="Carolingia" officeooo:rsid="04ad9830"/>
    </style:style>
    <style:style style:name="T165" style:family="text">
      <style:text-properties fo:color="#3465a4" loext:opacity="100%" style:font-name="Carolingia" officeooo:rsid="04bcc9ee"/>
    </style:style>
    <style:style style:name="T166" style:family="text">
      <style:text-properties fo:color="#3465a4" loext:opacity="100%" style:font-name="Carolingia" officeooo:rsid="04c53d0b"/>
    </style:style>
    <style:style style:name="T167" style:family="text">
      <style:text-properties fo:color="#127622" loext:opacity="100%" style:font-name="Carolingia" officeooo:rsid="04c4459c"/>
    </style:style>
    <style:style style:name="T168" style:family="text">
      <style:text-properties fo:color="#127622" loext:opacity="100%" style:font-name="Carolingia" officeooo:rsid="04c518e2"/>
    </style:style>
    <style:style style:name="T169" style:family="text">
      <style:text-properties fo:color="#c9211e" loext:opacity="100%" style:font-name="Carolingia" officeooo:rsid="00ed8a6c"/>
    </style:style>
    <style:style style:name="T170" style:family="text">
      <style:text-properties style:font-name="Carolingia" officeooo:rsid="00ed8a6c"/>
    </style:style>
    <style:style style:name="T171" style:family="text">
      <style:text-properties fo:font-weight="normal" officeooo:rsid="00ed8a6c" style:font-weight-asian="normal" style:font-weight-complex="normal"/>
    </style:style>
    <style:style style:name="T172" style:family="text">
      <style:text-properties fo:font-weight="normal" officeooo:rsid="00853802" style:font-weight-asian="normal" style:font-weight-complex="normal"/>
    </style:style>
    <style:style style:name="T173" style:family="text">
      <style:text-properties fo:font-weight="normal" officeooo:rsid="04bcc9ee" style:font-weight-asian="normal" style:font-weight-complex="normal"/>
    </style:style>
    <style:style style:name="T174" style:family="text">
      <style:text-properties fo:font-weight="normal" officeooo:rsid="010b0d8f" style:font-weight-asian="normal" style:font-weight-complex="normal"/>
    </style:style>
    <style:style style:name="T175" style:family="text">
      <style:text-properties fo:font-weight="normal" officeooo:rsid="00fe7dc6" style:font-weight-asian="normal" style:font-weight-complex="normal"/>
    </style:style>
    <style:style style:name="T176" style:family="text">
      <style:text-properties fo:color="#3465a4" loext:opacity="100%" officeooo:rsid="02d27ac7"/>
    </style:style>
    <style:style style:name="T177" style:family="text">
      <style:text-properties fo:font-weight="normal" style:font-weight-asian="normal" style:font-weight-complex="normal"/>
    </style:style>
    <style:style style:name="T178" style:family="text">
      <style:text-properties fo:color="#3465a4" loext:opacity="100%" officeooo:rsid="00fe7dc6"/>
    </style:style>
    <style:style style:name="T179" style:family="text">
      <style:text-properties fo:color="#3465a4" loext:opacity="100%" officeooo:rsid="04bcc9ee"/>
    </style:style>
    <style:style style:name="T180" style:family="text">
      <style:text-properties fo:color="#127622" loext:opacity="100%" officeooo:rsid="048c416d"/>
    </style:style>
    <style:style style:name="T181" style:family="text">
      <style:text-properties fo:color="#127622" loext:opacity="100%" officeooo:rsid="04880634"/>
    </style:style>
    <style:style style:name="T182" style:family="text">
      <style:text-properties fo:color="#127622" loext:opacity="100%"/>
    </style:style>
    <style:style style:name="T183" style:family="text">
      <style:text-properties fo:color="#127622" loext:opacity="100%" officeooo:rsid="02b315af"/>
    </style:style>
    <style:style style:name="T184" style:family="text">
      <style:text-properties fo:color="#127622" loext:opacity="100%" officeooo:rsid="0490c32a"/>
    </style:style>
    <style:style style:name="T185" style:family="text">
      <style:text-properties fo:color="#127622" loext:opacity="100%" officeooo:rsid="04bd4e87"/>
    </style:style>
    <style:style style:name="T186" style:family="text">
      <style:text-properties fo:color="#c9211e" loext:opacity="100%" style:font-name="Carolingia"/>
    </style:style>
    <style:style style:name="T187" style:family="text">
      <style:text-properties style:font-name="Carolingia"/>
    </style:style>
    <style:style style:name="T188" style:family="text">
      <style:text-properties fo:font-weight="normal" officeooo:rsid="04394d64" style:font-weight-asian="normal" style:font-weight-complex="normal"/>
    </style:style>
    <style:style style:name="T189" style:family="text">
      <style:text-properties officeooo:rsid="0101b973"/>
    </style:style>
    <style:style style:name="T190" style:family="text">
      <style:text-properties officeooo:rsid="0095abea"/>
    </style:style>
    <style:style style:name="T191" style:family="text">
      <style:text-properties officeooo:rsid="0097a604"/>
    </style:style>
    <style:style style:name="T192" style:family="text">
      <style:text-properties fo:font-style="italic" fo:font-weight="bold" officeooo:rsid="02505907" style:font-style-asian="italic" style:font-weight-asian="bold" style:font-style-complex="italic" style:font-weight-complex="bold"/>
    </style:style>
    <style:style style:name="T193" style:family="text">
      <style:text-properties fo:font-style="italic" fo:font-weight="bold" officeooo:rsid="0099375c" style:font-style-asian="italic" style:font-weight-asian="bold" style:font-style-complex="italic" style:font-weight-complex="bold"/>
    </style:style>
    <style:style style:name="T194" style:family="text">
      <style:text-properties fo:color="#c9211e" loext:opacity="100%" style:font-name="Carolingia" fo:font-style="normal" fo:font-weight="bold" officeooo:rsid="00e123e4" style:font-style-asian="normal" style:font-weight-asian="bold" style:font-style-complex="normal" style:font-weight-complex="bold"/>
    </style:style>
    <style:style style:name="T195" style:family="text">
      <style:text-properties style:font-name="Carolingia" fo:font-style="normal" fo:font-weight="bold" officeooo:rsid="00e123e4" style:font-style-asian="normal" style:font-weight-asian="bold" style:font-style-complex="normal" style:font-weight-complex="bold"/>
    </style:style>
    <style:style style:name="T196" style:family="text">
      <style:text-properties fo:font-style="normal" fo:font-weight="bold" officeooo:rsid="00e123e4" style:font-style-asian="normal" style:font-weight-asian="bold" style:font-style-complex="normal" style:font-weight-complex="bold"/>
    </style:style>
    <style:style style:name="T197" style:family="text">
      <style:text-properties fo:font-style="normal" officeooo:rsid="00e195de" style:font-style-asian="normal" style:font-style-complex="normal"/>
    </style:style>
    <style:style style:name="T198" style:family="text">
      <style:text-properties fo:font-style="normal" officeooo:rsid="00e123e4" style:font-style-asian="normal" style:font-style-complex="normal"/>
    </style:style>
    <style:style style:name="T199" style:family="text">
      <style:text-properties fo:font-style="normal" officeooo:rsid="02f7903b" style:font-style-asian="normal" style:font-style-complex="normal"/>
    </style:style>
    <style:style style:name="T200" style:family="text">
      <style:text-properties fo:color="#3465a4" loext:opacity="100%" fo:font-style="normal" fo:font-weight="bold" officeooo:rsid="00fe7dc6" style:font-style-asian="normal" style:font-weight-asian="bold" style:font-style-complex="normal" style:font-weight-complex="bold"/>
    </style:style>
    <style:style style:name="T201" style:family="text">
      <style:text-properties fo:color="#3465a4" loext:opacity="100%" fo:font-style="normal" fo:font-weight="bold" officeooo:rsid="04bcc9ee" style:font-style-asian="normal" style:font-weight-asian="bold" style:font-style-complex="normal" style:font-weight-complex="bold"/>
    </style:style>
    <style:style style:name="T202" style:family="text">
      <style:text-properties fo:font-weight="normal" officeooo:rsid="00a211c4" style:font-weight-asian="normal" style:font-weight-complex="normal"/>
    </style:style>
    <style:style style:name="T203" style:family="text">
      <style:text-properties fo:font-weight="normal" officeooo:rsid="00af0c0d" style:font-weight-asian="normal" style:font-weight-complex="normal"/>
    </style:style>
    <style:style style:name="T204" style:family="text">
      <style:text-properties officeooo:rsid="00a691af"/>
    </style:style>
    <style:style style:name="T205" style:family="text">
      <style:text-properties fo:font-weight="normal" officeooo:rsid="00a691af" style:font-weight-asian="normal" style:font-weight-complex="normal"/>
    </style:style>
    <style:style style:name="T206" style:family="text">
      <style:text-properties officeooo:rsid="00a211c4"/>
    </style:style>
    <style:style style:name="T207" style:family="text">
      <style:text-properties fo:font-weight="normal" officeooo:rsid="00a490ee" style:font-weight-asian="normal" style:font-weight-complex="normal"/>
    </style:style>
    <style:style style:name="T208" style:family="text">
      <style:text-properties fo:font-weight="normal" officeooo:rsid="00a6d62f" style:font-weight-asian="normal" style:font-weight-complex="normal"/>
    </style:style>
    <style:style style:name="T209" style:family="text">
      <style:text-properties fo:font-weight="normal" officeooo:rsid="00ab030e" style:font-weight-asian="normal" style:font-weight-complex="normal"/>
    </style:style>
    <style:style style:name="T210" style:family="text">
      <style:text-properties officeooo:rsid="00a1c686"/>
    </style:style>
    <style:style style:name="T211" style:family="text">
      <style:text-properties fo:font-weight="normal" officeooo:rsid="00a1c686" style:font-weight-asian="normal" style:font-weight-complex="normal"/>
    </style:style>
    <style:style style:name="T212" style:family="text">
      <style:text-properties fo:font-style="italic" officeooo:rsid="02505907" style:font-style-asian="italic" style:font-style-complex="italic"/>
    </style:style>
    <style:style style:name="T213" style:family="text">
      <style:text-properties fo:font-style="italic" officeooo:rsid="00a747e1" style:font-style-asian="italic" style:font-style-complex="italic"/>
    </style:style>
    <style:style style:name="T214" style:family="text">
      <style:text-properties fo:font-style="italic" officeooo:rsid="010034ae" style:font-style-asian="italic" style:font-style-complex="italic"/>
    </style:style>
    <style:style style:name="T215" style:family="text">
      <style:text-properties fo:color="#c9211e" loext:opacity="100%" style:font-name="Carolingia" fo:font-size="15pt" officeooo:rsid="047569d6" style:font-size-asian="15pt" style:font-size-complex="15pt"/>
    </style:style>
    <style:style style:name="T216" style:family="text">
      <style:text-properties style:font-name="Carolingia" fo:font-size="15pt" officeooo:rsid="00ed8a6c" style:font-size-asian="15pt" style:font-size-complex="15pt"/>
    </style:style>
    <style:style style:name="T217" style:family="text">
      <style:text-properties fo:color="#c9211e" loext:opacity="100%" style:font-name="Carolingia" fo:font-size="15pt" officeooo:rsid="00ed8a6c" style:font-size-asian="15pt" style:font-size-complex="15pt"/>
    </style:style>
    <style:style style:name="T218" style:family="text">
      <style:text-properties style:font-name="Carolingia" fo:font-size="15pt" officeooo:rsid="0430e5b1" style:font-size-asian="15pt" style:font-size-complex="15pt"/>
    </style:style>
    <style:style style:name="T219" style:family="text">
      <style:text-properties fo:font-size="15pt" officeooo:rsid="00ed8a6c" style:font-size-asian="15pt" style:font-size-complex="15pt"/>
    </style:style>
    <style:style style:name="T220" style:family="text">
      <style:text-properties fo:font-size="15pt" fo:font-weight="normal" officeooo:rsid="00e195de" style:font-size-asian="15pt" style:font-weight-asian="normal" style:font-size-complex="15pt" style:font-weight-complex="normal"/>
    </style:style>
    <style:style style:name="T221" style:family="text">
      <style:text-properties fo:font-size="15pt" fo:font-weight="normal" officeooo:rsid="00fe7dc6" style:font-size-asian="15pt" style:font-weight-asian="normal" style:font-size-complex="15pt" style:font-weight-complex="normal"/>
    </style:style>
    <style:style style:name="T222" style:family="text">
      <style:text-properties fo:color="#3465a4" loext:opacity="100%" fo:font-size="15pt" officeooo:rsid="00fe7dc6" style:font-size-asian="15pt" style:font-size-complex="15pt"/>
    </style:style>
    <style:style style:name="T223" style:family="text">
      <style:text-properties fo:color="#3465a4" loext:opacity="100%" fo:font-size="15pt" officeooo:rsid="04be6d50" style:font-size-asian="15pt" style:font-size-complex="15pt"/>
    </style:style>
    <style:style style:name="T224" style:family="text">
      <style:text-properties fo:color="#3465a4" loext:opacity="100%" fo:font-size="15pt" officeooo:rsid="02c9520c" style:font-size-asian="15pt" style:font-size-complex="15pt"/>
    </style:style>
    <style:style style:name="T225" style:family="text">
      <style:text-properties fo:font-size="15pt" fo:font-weight="normal" officeooo:rsid="009132bd" style:font-size-asian="15pt" style:font-weight-asian="normal" style:font-size-complex="15pt" style:font-weight-complex="normal"/>
    </style:style>
    <style:style style:name="T226" style:family="text">
      <style:text-properties fo:font-size="15pt" fo:font-weight="normal" officeooo:rsid="00ed8a6c" style:font-size-asian="15pt" style:font-weight-asian="normal" style:font-size-complex="15pt" style:font-weight-complex="normal"/>
    </style:style>
    <style:style style:name="T227" style:family="text">
      <style:text-properties fo:font-size="15pt" fo:font-weight="normal" officeooo:rsid="009204b7" style:font-size-asian="15pt" style:font-weight-asian="normal" style:font-size-complex="15pt" style:font-weight-complex="normal"/>
    </style:style>
    <style:style style:name="T228" style:family="text">
      <style:text-properties fo:font-size="15pt" fo:font-weight="normal" officeooo:rsid="008fd917" style:font-size-asian="15pt" style:font-weight-asian="normal" style:font-size-complex="15pt" style:font-weight-complex="normal"/>
    </style:style>
    <style:style style:name="T229" style:family="text">
      <style:text-properties fo:color="#000000" loext:opacity="100%" style:font-name="Calibri1" officeooo:rsid="000b7ad5"/>
    </style:style>
    <style:style style:name="T230" style:family="text">
      <style:text-properties officeooo:rsid="003f7803"/>
    </style:style>
    <style:style style:name="T231" style:family="text">
      <style:text-properties officeooo:rsid="00e94111"/>
    </style:style>
    <style:style style:name="T232" style:family="text">
      <style:text-properties officeooo:rsid="00e73d7d"/>
    </style:style>
    <style:style style:name="T233" style:family="text">
      <style:text-properties officeooo:rsid="002cedcc"/>
    </style:style>
    <style:style style:name="T234" style:family="text">
      <style:text-properties fo:color="#000000" loext:opacity="100%" style:font-name="Calibri" style:text-underline-style="none" officeooo:rsid="00b83bdc" style:font-name-asian="Calibri" style:font-name-complex="Calibri"/>
    </style:style>
    <style:style style:name="T235" style:family="text">
      <style:text-properties fo:color="#000000" loext:opacity="100%"/>
    </style:style>
    <style:style style:name="T236" style:family="text">
      <style:text-properties fo:color="#000000" loext:opacity="100%" style:font-name="Calibri" style:text-underline-style="none" fo:font-weight="normal" officeooo:rsid="00b83bdc" style:font-name-asian="Calibri" style:font-weight-asian="normal" style:font-name-complex="Calibri" style:font-weight-complex="normal"/>
    </style:style>
    <style:style style:name="T237" style:family="text">
      <style:text-properties fo:color="#000000" loext:opacity="100%" fo:font-weight="normal" style:font-weight-asian="normal" style:font-weight-complex="normal"/>
    </style:style>
    <style:style style:name="T238" style:family="text">
      <style:text-properties fo:color="#000000" loext:opacity="100%" style:font-name="Calibri" style:text-underline-style="none" fo:font-weight="normal" style:font-name-asian="Calibri" style:font-weight-asian="normal" style:font-name-complex="Calibri" style:font-weight-complex="normal"/>
    </style:style>
    <style:style style:name="T239" style:family="text">
      <style:text-properties officeooo:rsid="00e76b99"/>
    </style:style>
    <style:style style:name="T240" style:family="text">
      <style:text-properties fo:color="#000000" loext:opacity="100%" style:font-name="Calibri" style:text-underline-style="none" fo:font-weight="normal" officeooo:rsid="00e76b99" style:font-name-asian="Calibri" style:font-weight-asian="normal" style:font-name-complex="Calibri" style:font-weight-complex="normal"/>
    </style:style>
    <style:style style:name="T241" style:family="text">
      <style:text-properties officeooo:rsid="0065e989"/>
    </style:style>
    <style:style style:name="T242" style:family="text">
      <style:text-properties fo:font-weight="normal" officeooo:rsid="0065e989" style:font-weight-asian="normal" style:font-weight-complex="normal"/>
    </style:style>
    <style:style style:name="T243" style:family="text">
      <style:text-properties officeooo:rsid="025456cf"/>
    </style:style>
    <style:style style:name="T244" style:family="text">
      <style:text-properties officeooo:rsid="0040e48b"/>
    </style:style>
    <style:style style:name="T245" style:family="text">
      <style:text-properties officeooo:rsid="00a8a79a"/>
    </style:style>
    <style:style style:name="T246" style:family="text">
      <style:text-properties officeooo:rsid="00ed8a6c"/>
    </style:style>
    <style:style style:name="T247" style:family="text">
      <style:text-properties style:text-underline-style="none" fo:font-weight="normal" officeooo:rsid="00875045" style:font-weight-asian="normal" style:font-weight-complex="normal"/>
    </style:style>
    <style:style style:name="T248" style:family="text">
      <style:text-properties style:text-underline-style="none" fo:font-weight="normal" officeooo:rsid="008b37f1" style:font-weight-asian="normal" style:font-weight-complex="normal"/>
    </style:style>
    <style:style style:name="T249" style:family="text">
      <style:text-properties style:text-underline-style="none" fo:font-weight="normal" officeooo:rsid="008859d8" style:font-weight-asian="normal" style:font-weight-complex="normal"/>
    </style:style>
    <style:style style:name="T250" style:family="text">
      <style:text-properties style:text-underline-style="none" fo:font-weight="normal" officeooo:rsid="00404a84" style:font-weight-asian="normal" style:font-weight-complex="normal"/>
    </style:style>
    <style:style style:name="T251" style:family="text">
      <style:text-properties style:text-underline-style="none" fo:font-weight="normal" officeooo:rsid="02505907" style:font-weight-asian="normal" style:font-weight-complex="normal"/>
    </style:style>
    <style:style style:name="T252" style:family="text">
      <style:text-properties style:text-underline-style="none" fo:font-weight="normal" officeooo:rsid="0057dbbb" style:font-weight-asian="normal" style:font-weight-complex="normal"/>
    </style:style>
    <style:style style:name="T253" style:family="text">
      <style:text-properties style:text-underline-style="none" fo:font-weight="normal" officeooo:rsid="0377b25a" style:font-weight-asian="normal" style:font-weight-complex="normal"/>
    </style:style>
    <style:style style:name="T254" style:family="text">
      <style:text-properties style:text-underline-style="none" fo:font-weight="normal" officeooo:rsid="037922b9" style:font-weight-asian="normal" style:font-weight-complex="normal"/>
    </style:style>
    <style:style style:name="T255" style:family="text">
      <style:text-properties style:text-underline-style="none" fo:font-weight="normal" officeooo:rsid="0065e989" style:font-weight-asian="normal" style:font-weight-complex="normal"/>
    </style:style>
    <style:style style:name="T256" style:family="text">
      <style:text-properties officeooo:rsid="009d1685"/>
    </style:style>
    <style:style style:name="T257" style:family="text">
      <style:text-properties officeooo:rsid="00e56fb7"/>
    </style:style>
    <style:style style:name="T258" style:family="text">
      <style:text-properties fo:font-weight="bold" officeooo:rsid="01e8ba29" style:font-weight-asian="bold" style:font-weight-complex="bold"/>
    </style:style>
    <style:style style:name="T259" style:family="text">
      <style:text-properties officeooo:rsid="01e8ba29"/>
    </style:style>
    <style:style style:name="T260" style:family="text">
      <style:text-properties fo:font-weight="bold" officeooo:rsid="01cd926a" style:font-weight-asian="bold" style:font-weight-complex="bold"/>
    </style:style>
    <style:style style:name="T261" style:family="text">
      <style:text-properties officeooo:rsid="01cd926a"/>
    </style:style>
    <style:style style:name="T262" style:family="text">
      <style:text-properties officeooo:rsid="00ed33a1"/>
    </style:style>
    <style:style style:name="T263" style:family="text">
      <style:text-properties fo:font-weight="bold" officeooo:rsid="00e56fb7" style:font-weight-asian="bold" style:font-weight-complex="bold"/>
    </style:style>
    <style:style style:name="T264" style:family="text">
      <style:text-properties officeooo:rsid="0237e207"/>
    </style:style>
    <style:style style:name="T265" style:family="text">
      <style:text-properties officeooo:rsid="012d52a1"/>
    </style:style>
    <style:style style:name="T266" style:family="text">
      <style:text-properties officeooo:rsid="00f835b5"/>
    </style:style>
    <style:style style:name="T267" style:family="text">
      <style:text-properties officeooo:rsid="00951f51"/>
    </style:style>
    <style:style style:name="T268" style:family="text">
      <style:text-properties officeooo:rsid="0094f224"/>
    </style:style>
    <style:style style:name="T269" style:family="text">
      <style:text-properties officeooo:rsid="00eab902"/>
    </style:style>
    <style:style style:name="T270" style:family="text">
      <style:text-properties fo:color="#000000" loext:opacity="100%" fo:font-weight="bold" officeooo:rsid="00e92cb2" style:font-weight-asian="bold" style:font-weight-complex="bold"/>
    </style:style>
    <style:style style:name="T271" style:family="text">
      <style:text-properties fo:color="#000000" loext:opacity="100%" officeooo:rsid="00e92cb2"/>
    </style:style>
    <style:style style:name="T272" style:family="text">
      <style:text-properties fo:font-weight="normal" officeooo:rsid="02505907" style:font-weight-asian="normal" style:font-weight-complex="normal"/>
    </style:style>
    <style:style style:name="T273" style:family="text">
      <style:text-properties fo:font-weight="normal" officeooo:rsid="0377b25a" style:font-weight-asian="normal" style:font-weight-complex="normal"/>
    </style:style>
    <style:style style:name="T274" style:family="text">
      <style:text-properties fo:font-weight="normal" officeooo:rsid="037922b9" style:font-weight-asian="normal" style:font-weight-complex="normal"/>
    </style:style>
    <style:style style:name="T275" style:family="text">
      <style:text-properties fo:font-size="15pt" style:font-size-asian="15pt" style:font-size-complex="15pt"/>
    </style:style>
    <style:style style:name="T276" style:family="text">
      <style:text-properties officeooo:rsid="01fe19a6"/>
    </style:style>
    <style:style style:name="T277" style:family="text">
      <style:text-properties officeooo:rsid="01fa7a58"/>
    </style:style>
    <style:style style:name="T278" style:family="text">
      <style:text-properties officeooo:rsid="01fb4b23"/>
    </style:style>
    <style:style style:name="T279" style:family="text">
      <style:text-properties officeooo:rsid="01fcd495"/>
    </style:style>
    <style:style style:name="T280" style:family="text">
      <style:text-properties officeooo:rsid="01ff66b2"/>
    </style:style>
    <style:style style:name="T281" style:family="text">
      <style:text-properties officeooo:rsid="00b0e559"/>
    </style:style>
    <style:style style:name="T282" style:family="text">
      <style:text-properties officeooo:rsid="0200f11d"/>
    </style:style>
    <style:style style:name="T283" style:family="text">
      <style:text-properties officeooo:rsid="0201d1b7"/>
    </style:style>
    <style:style style:name="T284" style:family="text">
      <style:text-properties officeooo:rsid="0203b9ca"/>
    </style:style>
    <style:style style:name="T285" style:family="text">
      <style:text-properties officeooo:rsid="02047387"/>
    </style:style>
    <style:style style:name="T286" style:family="text">
      <style:text-properties fo:color="#000000" loext:opacity="100%" style:text-underline-style="none" fo:font-weight="normal" style:font-weight-asian="normal" style:font-weight-complex="normal"/>
    </style:style>
    <style:style style:name="T287" style:family="text">
      <style:text-properties fo:color="#000000" loext:opacity="100%" officeooo:rsid="05f5ae0a"/>
    </style:style>
    <style:style style:name="T288" style:family="text">
      <style:text-properties fo:color="#000000" loext:opacity="100%" officeooo:rsid="02241ff8"/>
    </style:style>
    <style:style style:name="T289" style:family="text">
      <style:text-properties fo:color="#000000" loext:opacity="100%" officeooo:rsid="02047387"/>
    </style:style>
    <style:style style:name="T290" style:family="text">
      <style:text-properties fo:color="#000000" loext:opacity="100%" officeooo:rsid="020551b1"/>
    </style:style>
    <style:style style:name="T291" style:family="text">
      <style:text-properties fo:color="#127622" loext:opacity="100%" fo:font-size="15pt" style:text-underline-style="none" fo:font-weight="bold" officeooo:rsid="04b25a18" style:font-size-asian="15pt" style:font-weight-asian="bold" style:font-size-complex="15pt" style:font-weight-complex="bold"/>
    </style:style>
    <style:style style:name="T292" style:family="text">
      <style:text-properties fo:color="#127622" loext:opacity="100%" fo:font-size="15pt" style:text-underline-style="none" fo:font-weight="bold" officeooo:rsid="0388a7cb" style:font-size-asian="15pt" style:font-weight-asian="bold" style:font-size-complex="15pt" style:font-weight-complex="bold"/>
    </style:style>
    <style:style style:name="T293" style:family="text">
      <style:text-properties fo:color="#127622" loext:opacity="100%" fo:font-size="15pt" style:text-underline-style="none" fo:font-weight="bold" officeooo:rsid="02dd9dfa" style:font-size-asian="15pt" style:font-weight-asian="bold" style:font-size-complex="15pt" style:font-weight-complex="bold"/>
    </style:style>
    <style:style style:name="T294" style:family="text">
      <style:text-properties fo:color="#c9211e" loext:opacity="100%" fo:font-size="15pt" style:text-underline-style="none" fo:font-weight="bold" officeooo:rsid="0281cff2" style:font-size-asian="15pt" style:font-weight-asian="bold" style:font-size-complex="15pt" style:font-weight-complex="bold"/>
    </style:style>
    <style:style style:name="T295" style:family="text">
      <style:text-properties fo:color="#c9211e" loext:opacity="100%" fo:font-size="15pt" style:text-underline-style="none" fo:font-weight="bold" officeooo:rsid="038a6bf5" style:font-size-asian="15pt" style:font-weight-asian="bold" style:font-size-complex="15pt" style:font-weight-complex="bold"/>
    </style:style>
    <style:style style:name="T296" style:family="text">
      <style:text-properties fo:color="#127622" loext:opacity="100%" fo:font-size="15pt" style:text-underline-style="none" fo:font-weight="bold" officeooo:rsid="038ecfc4" style:font-size-asian="15pt" style:font-weight-asian="bold" style:font-size-complex="15pt" style:font-weight-complex="bold"/>
    </style:style>
    <style:style style:name="T297" style:family="text">
      <style:text-properties officeooo:rsid="038eaa1b"/>
    </style:style>
    <style:style style:name="T298" style:family="text">
      <style:text-properties officeooo:rsid="01612d84"/>
    </style:style>
    <style:style style:name="T299" style:family="text">
      <style:text-properties officeooo:rsid="02dd9dfa"/>
    </style:style>
    <style:style style:name="T300" style:family="text">
      <style:text-properties officeooo:rsid="0388a7cb"/>
    </style:style>
    <style:style style:name="T301" style:family="text">
      <style:text-properties officeooo:rsid="039c194a"/>
    </style:style>
    <style:style style:name="T302" style:family="text">
      <style:text-properties officeooo:rsid="039e098f"/>
    </style:style>
    <style:style style:name="T303" style:family="text">
      <style:text-properties officeooo:rsid="039ec606"/>
    </style:style>
    <style:style style:name="T304" style:family="text">
      <style:text-properties officeooo:rsid="03a008f3"/>
    </style:style>
    <style:style style:name="T305" style:family="text">
      <style:text-properties officeooo:rsid="050e743f"/>
    </style:style>
    <style:style style:name="T306" style:family="text">
      <style:text-properties style:text-underline-style="none" fo:font-weight="normal" style:font-weight-asian="normal" style:font-weight-complex="normal"/>
    </style:style>
    <style:style style:name="T307" style:family="text">
      <style:text-properties style:text-underline-style="none" fo:font-weight="normal" officeooo:rsid="01156f02" style:font-weight-asian="normal" style:font-weight-complex="normal"/>
    </style:style>
    <style:style style:name="T308" style:family="text">
      <style:text-properties style:text-underline-style="none" fo:font-weight="normal" officeooo:rsid="050e743f" style:font-weight-asian="normal" style:font-weight-complex="normal"/>
    </style:style>
    <style:style style:name="T309" style:family="text">
      <style:text-properties officeooo:rsid="0385242f"/>
    </style:style>
    <style:style style:name="T310" style:family="text">
      <style:text-properties officeooo:rsid="037b2cff"/>
    </style:style>
    <style:style style:name="T311" style:family="text">
      <style:text-properties fo:font-weight="normal" officeooo:rsid="02de5952" style:font-weight-asian="normal" style:font-weight-complex="normal"/>
    </style:style>
    <style:style style:name="T312" style:family="text">
      <style:text-properties fo:font-weight="normal" officeooo:rsid="02dffe90" style:font-weight-asian="normal" style:font-weight-complex="normal"/>
    </style:style>
    <style:style style:name="T313" style:family="text">
      <style:text-properties officeooo:rsid="02dffe90"/>
    </style:style>
    <style:style style:name="T314" style:family="text">
      <style:text-properties officeooo:rsid="02de5952"/>
    </style:style>
    <style:style style:name="T315" style:family="text">
      <style:text-properties officeooo:rsid="02e14942"/>
    </style:style>
    <style:style style:name="T316" style:family="text">
      <style:text-properties fo:font-weight="bold" officeooo:rsid="02e33bd3" style:font-weight-asian="bold" style:font-weight-complex="bold"/>
    </style:style>
    <style:style style:name="T317" style:family="text">
      <style:text-properties officeooo:rsid="02e33bd3"/>
    </style:style>
    <style:style style:name="T318" style:family="text">
      <style:text-properties fo:font-weight="bold" officeooo:rsid="02e3d4c5" style:font-weight-asian="bold" style:font-weight-complex="bold"/>
    </style:style>
    <style:style style:name="T319" style:family="text">
      <style:text-properties officeooo:rsid="02e3d4c5"/>
    </style:style>
    <style:style style:name="T320" style:family="text">
      <style:text-properties officeooo:rsid="02e3f378"/>
    </style:style>
    <style:style style:name="T321" style:family="text">
      <style:text-properties fo:font-weight="bold" officeooo:rsid="02e3f378" style:font-weight-asian="bold" style:font-weight-complex="bold"/>
    </style:style>
    <style:style style:name="T322" style:family="text">
      <style:text-properties officeooo:rsid="04b0eaf0"/>
    </style:style>
    <style:style style:name="T323" style:family="text">
      <style:text-properties officeooo:rsid="03ed9d19"/>
    </style:style>
    <style:style style:name="T324" style:family="text">
      <style:text-properties fo:color="#c9211e" loext:opacity="100%" officeooo:rsid="0281cff2"/>
    </style:style>
    <style:style style:name="T325" style:family="text">
      <style:text-properties fo:color="#c9211e" loext:opacity="100%" officeooo:rsid="038a6bf5"/>
    </style:style>
    <style:style style:name="T326" style:family="text">
      <style:text-properties officeooo:rsid="038ecfc4"/>
    </style:style>
    <style:style style:name="T327" style:family="text">
      <style:text-properties officeooo:rsid="038eee22"/>
    </style:style>
    <style:style style:name="T328" style:family="text">
      <style:text-properties officeooo:rsid="02b62508"/>
    </style:style>
    <style:style style:name="T329" style:family="text">
      <style:text-properties officeooo:rsid="02e5bca5"/>
    </style:style>
    <style:style style:name="T330" style:family="text">
      <style:text-properties officeooo:rsid="02e7245f"/>
    </style:style>
    <style:style style:name="T331" style:family="text">
      <style:text-properties officeooo:rsid="03a1bcfc"/>
    </style:style>
    <style:style style:name="T332" style:family="text">
      <style:text-properties style:text-underline-style="none" fo:font-weight="normal" officeooo:rsid="02b62508" style:font-weight-asian="normal" style:font-weight-complex="normal"/>
    </style:style>
    <style:style style:name="T333" style:family="text">
      <style:text-properties officeooo:rsid="0379b8cb"/>
    </style:style>
    <style:style style:name="T334" style:family="text">
      <style:text-properties fo:font-weight="normal" officeooo:rsid="02e81722" style:font-weight-asian="normal" style:font-weight-complex="normal"/>
    </style:style>
    <style:style style:name="T335" style:family="text">
      <style:text-properties fo:font-weight="normal" officeooo:rsid="02b62508" style:font-weight-asian="normal" style:font-weight-complex="normal"/>
    </style:style>
    <style:style style:name="T336" style:family="text">
      <style:text-properties officeooo:rsid="02e81722"/>
    </style:style>
    <style:style style:name="T337" style:family="text">
      <style:text-properties officeooo:rsid="02b7b14a"/>
    </style:style>
    <style:style style:name="T338" style:family="text">
      <style:text-properties officeooo:rsid="02ed8b63"/>
    </style:style>
    <style:style style:name="T339" style:family="text">
      <style:text-properties style:font-name="Calibri" fo:font-size="12pt" officeooo:rsid="024fac6c" style:font-name-asian="NSimSun" style:font-size-asian="12pt" style:font-name-complex="Lucida Sans1" style:font-size-complex="12pt"/>
    </style:style>
    <style:style style:name="T340" style:family="text">
      <style:text-properties officeooo:rsid="03e79fd4"/>
    </style:style>
    <style:style style:name="T341" style:family="text">
      <style:text-properties officeooo:rsid="039070ec"/>
    </style:style>
    <style:style style:name="T342" style:family="text">
      <style:text-properties officeooo:rsid="02fc1b20"/>
    </style:style>
    <style:style style:name="T343" style:family="text">
      <style:text-properties style:font-name="Calibri" officeooo:rsid="02fc1b20" style:font-name-asian="Calibri" style:font-name-complex="Calibri"/>
    </style:style>
    <style:style style:name="T344" style:family="text">
      <style:text-properties style:font-name="Calibri" officeooo:rsid="018e8bdf" style:font-name-asian="Calibri" style:font-name-complex="Calibri"/>
    </style:style>
    <style:style style:name="T345" style:family="text">
      <style:text-properties style:font-name="Calibri" officeooo:rsid="02f23896" style:font-name-asian="Calibri" style:font-name-complex="Calibri"/>
    </style:style>
    <style:style style:name="T346" style:family="text">
      <style:text-properties style:text-underline-style="none" fo:font-weight="normal" officeooo:rsid="00e195de" style:font-weight-asian="normal" style:font-weight-complex="normal"/>
    </style:style>
    <style:style style:name="T347" style:family="text">
      <style:text-properties officeooo:rsid="02f0ba6f"/>
    </style:style>
    <style:style style:name="T348" style:family="text">
      <style:text-properties officeooo:rsid="051a3145"/>
    </style:style>
    <style:style style:name="T349" style:family="text">
      <style:text-properties officeooo:rsid="02fcc66e"/>
    </style:style>
    <style:style style:name="T350" style:family="text">
      <style:text-properties fo:font-weight="bold" officeooo:rsid="02f8dd31" style:font-weight-asian="bold" style:font-weight-complex="bold"/>
    </style:style>
    <style:style style:name="T351" style:family="text">
      <style:text-properties officeooo:rsid="02fd7155"/>
    </style:style>
    <style:style style:name="T352" style:family="text">
      <style:text-properties fo:font-weight="bold" officeooo:rsid="02f9d4fa" style:font-weight-asian="bold" style:font-weight-complex="bold"/>
    </style:style>
    <style:style style:name="T353" style:family="text">
      <style:text-properties officeooo:rsid="02fe7924"/>
    </style:style>
    <style:style style:name="T354" style:family="text">
      <style:text-properties fo:font-weight="bold" officeooo:rsid="02fa7f8c" style:font-weight-asian="bold" style:font-weight-complex="bold"/>
    </style:style>
    <style:style style:name="T355" style:family="text">
      <style:text-properties officeooo:rsid="02ff71c9"/>
    </style:style>
    <style:style style:name="T356" style:family="text">
      <style:text-properties fo:font-weight="normal" officeooo:rsid="02ff71c9" style:font-weight-asian="normal" style:font-weight-complex="normal"/>
    </style:style>
    <style:style style:name="T357" style:family="text">
      <style:text-properties fo:font-weight="normal" officeooo:rsid="02f0ba6f" style:font-weight-asian="normal" style:font-weight-complex="normal"/>
    </style:style>
    <style:style style:name="T358" style:family="text">
      <style:text-properties style:font-name="Calibri" fo:font-weight="normal" officeooo:rsid="02f23896" style:font-name-asian="Calibri" style:font-weight-asian="normal" style:font-name-complex="Calibri" style:font-weight-complex="normal"/>
    </style:style>
    <style:style style:name="T359" style:family="text">
      <style:text-properties fo:font-weight="normal" officeooo:rsid="051a3145" style:font-weight-asian="normal" style:font-weight-complex="normal"/>
    </style:style>
    <style:style style:name="T360" style:family="text">
      <style:text-properties fo:color="#000000" loext:opacity="100%" style:font-name="Calibri" fo:font-weight="normal" officeooo:rsid="02f0ba6f" style:font-name-asian="NSimSun" style:font-weight-asian="normal" style:font-name-complex="Lucida Sans1" style:font-weight-complex="normal"/>
    </style:style>
    <style:style style:name="T361" style:family="text">
      <style:text-properties fo:color="#000000" loext:opacity="100%" style:font-name="Calibri" fo:font-weight="normal" officeooo:rsid="02ff71c9" style:font-name-asian="NSimSun" style:font-weight-asian="normal" style:font-name-complex="Lucida Sans1" style:font-weight-complex="normal"/>
    </style:style>
    <style:style style:name="T362" style:family="text">
      <style:text-properties officeooo:rsid="03eec704"/>
    </style:style>
    <style:style style:name="T363" style:family="text">
      <style:text-properties officeooo:rsid="0596d924"/>
    </style:style>
    <style:style style:name="T364" style:family="text">
      <style:text-properties officeooo:rsid="016639af"/>
    </style:style>
    <style:style style:name="T365" style:family="text">
      <style:text-properties style:font-name="Calibri" officeooo:rsid="0596d924" style:font-name-asian="Calibri" style:font-name-complex="Calibri"/>
    </style:style>
    <style:style style:name="T366" style:family="text">
      <style:text-properties style:font-name="Calibri" officeooo:rsid="0596d924" style:font-name-asian="NSimSun" style:font-name-complex="Lucida Sans1"/>
    </style:style>
    <style:style style:name="T367" style:family="text">
      <style:text-properties style:font-name="Calibri" officeooo:rsid="05a87ca7" style:font-name-asian="NSimSun" style:font-name-complex="Lucida Sans1"/>
    </style:style>
    <style:style style:name="T368" style:family="text">
      <style:text-properties officeooo:rsid="0598d57e"/>
    </style:style>
    <style:style style:name="T369" style:family="text">
      <style:text-properties officeooo:rsid="06326a13"/>
    </style:style>
    <style:style style:name="T370" style:family="text">
      <style:text-properties officeooo:rsid="05a1f77f"/>
    </style:style>
    <style:style style:name="T371" style:family="text">
      <style:text-properties fo:color="#000000" loext:opacity="100%" officeooo:rsid="0598d57e"/>
    </style:style>
    <style:style style:name="T372" style:family="text">
      <style:text-properties fo:color="#000000" loext:opacity="100%" officeooo:rsid="0596d924"/>
    </style:style>
    <style:style style:name="T373" style:family="text">
      <style:text-properties fo:color="#000000" loext:opacity="100%" style:font-name="Calibri" officeooo:rsid="0596d924" style:font-name-asian="Calibri" style:font-name-complex="Calibri"/>
    </style:style>
    <style:style style:name="T374" style:family="text">
      <style:text-properties fo:color="#000000" loext:opacity="100%" style:font-name="Calibri" officeooo:rsid="0596d924" style:font-name-asian="NSimSun" style:font-name-complex="Lucida Sans1"/>
    </style:style>
    <style:style style:name="T375" style:family="text">
      <style:text-properties fo:color="#000000" loext:opacity="100%" style:font-name="Calibri" officeooo:rsid="0598d57e" style:font-name-asian="NSimSun" style:font-name-complex="Lucida Sans1"/>
    </style:style>
    <style:style style:name="T376" style:family="text">
      <style:text-properties fo:font-weight="bold" officeooo:rsid="0598d57e" style:font-weight-asian="bold" style:font-weight-complex="bold"/>
    </style:style>
    <style:style style:name="T377" style:family="text">
      <style:text-properties officeooo:rsid="059948f0"/>
    </style:style>
    <style:style style:name="T378" style:family="text">
      <style:text-properties officeooo:rsid="059b3d70"/>
    </style:style>
    <style:style style:name="T379" style:family="text">
      <style:text-properties officeooo:rsid="059e7f03"/>
    </style:style>
    <style:style style:name="T380" style:family="text">
      <style:text-properties fo:font-weight="bold" officeooo:rsid="059e0ebc" style:font-weight-asian="bold" style:font-weight-complex="bold"/>
    </style:style>
    <style:style style:name="T381" style:family="text">
      <style:text-properties fo:font-weight="bold" officeooo:rsid="059b3d70" style:font-weight-asian="bold" style:font-weight-complex="bold"/>
    </style:style>
    <style:style style:name="T382" style:family="text">
      <style:text-properties fo:font-weight="bold" officeooo:rsid="059eabab" style:font-weight-asian="bold" style:font-weight-complex="bold"/>
    </style:style>
    <style:style style:name="T383" style:family="text">
      <style:text-properties officeooo:rsid="05a248c5"/>
    </style:style>
    <style:style style:name="T384" style:family="text">
      <style:text-properties fo:font-weight="bold" officeooo:rsid="059f40f1" style:font-weight-asian="bold" style:font-weight-complex="bold"/>
    </style:style>
    <style:style style:name="T385" style:family="text">
      <style:text-properties officeooo:rsid="059bd5c9"/>
    </style:style>
    <style:style style:name="T386" style:family="text">
      <style:text-properties officeooo:rsid="059bc68f"/>
    </style:style>
    <style:style style:name="T387" style:family="text">
      <style:text-properties officeooo:rsid="059e0ebc"/>
    </style:style>
    <style:style style:name="T388" style:family="text">
      <style:text-properties officeooo:rsid="059eabab"/>
    </style:style>
    <style:style style:name="T389" style:family="text">
      <style:text-properties officeooo:rsid="059f40f1"/>
    </style:style>
    <style:style style:name="T390" style:family="text">
      <style:text-properties officeooo:rsid="05a27005"/>
    </style:style>
    <style:style style:name="T391" style:family="text">
      <style:text-properties fo:font-weight="bold" officeooo:rsid="05a27005" style:font-weight-asian="bold" style:font-weight-complex="bold"/>
    </style:style>
    <style:style style:name="T392" style:family="text">
      <style:text-properties officeooo:rsid="05a45d3f"/>
    </style:style>
    <style:style style:name="T393" style:family="text">
      <style:text-properties fo:font-weight="bold" officeooo:rsid="059bd5c9" style:font-weight-asian="bold" style:font-weight-complex="bold"/>
    </style:style>
    <style:style style:name="T394" style:family="text">
      <style:text-properties fo:color="#000000" loext:opacity="100%" style:font-name="Calibri" fo:font-weight="bold" officeooo:rsid="0598d57e" style:font-name-asian="NSimSun" style:font-weight-asian="bold" style:font-name-complex="Lucida Sans1" style:font-weight-complex="bold"/>
    </style:style>
    <style:style style:name="T395" style:family="text">
      <style:text-properties officeooo:rsid="05a509e5"/>
    </style:style>
    <style:style style:name="T396" style:family="text">
      <style:text-properties officeooo:rsid="05a70361"/>
    </style:style>
    <style:style style:name="T397" style:family="text">
      <style:text-properties fo:font-weight="bold" officeooo:rsid="05a509e5" style:font-weight-asian="bold" style:font-weight-complex="bold"/>
    </style:style>
    <style:style style:name="T398" style:family="text">
      <style:text-properties officeooo:rsid="05a741c2"/>
    </style:style>
    <style:style style:name="T399" style:family="text">
      <style:text-properties fo:font-weight="bold" officeooo:rsid="05a741c2" style:font-weight-asian="bold" style:font-weight-complex="bold"/>
    </style:style>
    <style:style style:name="T400" style:family="text">
      <style:text-properties officeooo:rsid="05a82593"/>
    </style:style>
    <style:style style:name="T401" style:family="text">
      <style:text-properties fo:font-weight="bold" officeooo:rsid="05a82593" style:font-weight-asian="bold" style:font-weight-complex="bold"/>
    </style:style>
    <style:style style:name="T402" style:family="text">
      <style:text-properties officeooo:rsid="04ae835b"/>
    </style:style>
    <style:style style:name="T403" style:family="text">
      <style:text-properties officeooo:rsid="0161d5fd"/>
    </style:style>
    <style:style style:name="T404" style:family="text">
      <style:text-properties officeooo:rsid="05ff5191"/>
    </style:style>
    <style:style style:name="T405" style:family="text">
      <style:text-properties officeooo:rsid="03104206"/>
    </style:style>
    <style:style style:name="T406" style:family="text">
      <style:text-properties officeooo:rsid="0601ac16"/>
    </style:style>
    <style:style style:name="T407" style:family="text">
      <style:text-properties style:text-underline-style="solid" style:text-underline-width="auto" style:text-underline-color="font-color" fo:font-weight="normal" officeooo:rsid="02b62508" style:font-weight-asian="normal" style:font-weight-complex="normal"/>
    </style:style>
    <style:style style:name="T408" style:family="text">
      <style:text-properties style:text-underline-style="solid" style:text-underline-width="auto" style:text-underline-color="font-color" fo:font-weight="normal" officeooo:rsid="00b53b22" style:font-weight-asian="normal" style:font-weight-complex="normal"/>
    </style:style>
    <style:style style:name="T409" style:family="text">
      <style:text-properties fo:font-weight="normal" officeooo:rsid="00b53b22" style:font-weight-asian="normal" style:font-weight-complex="normal"/>
    </style:style>
    <style:style style:name="T410" style:family="text">
      <style:text-properties fo:font-weight="normal" officeooo:rsid="01156f02" style:font-weight-asian="normal" style:font-weight-complex="normal"/>
    </style:style>
    <style:style style:name="T411" style:family="text">
      <style:text-properties fo:font-weight="normal" officeooo:rsid="04a853e1" style:font-weight-asian="normal" style:font-weight-complex="normal"/>
    </style:style>
    <style:style style:name="T412" style:family="text">
      <style:text-properties fo:font-weight="normal" officeooo:rsid="076bfda9" style:font-weight-asian="normal" style:font-weight-complex="normal"/>
    </style:style>
    <style:style style:name="T413" style:family="text">
      <style:text-properties fo:font-weight="bold" officeooo:rsid="0163885a" style:font-weight-asian="bold" style:font-weight-complex="bold"/>
    </style:style>
    <style:style style:name="T414" style:family="text">
      <style:text-properties officeooo:rsid="0163885a"/>
    </style:style>
    <style:style style:name="T415" style:family="text">
      <style:text-properties officeooo:rsid="01652474"/>
    </style:style>
    <style:style style:name="T416" style:family="text">
      <style:text-properties officeooo:rsid="01638b8a"/>
    </style:style>
    <style:style style:name="T417" style:family="text">
      <style:text-properties fo:font-weight="bold" officeooo:rsid="01638b8a" style:font-weight-asian="bold" style:font-weight-complex="bold"/>
    </style:style>
    <style:style style:name="T418" style:family="text">
      <style:text-properties officeooo:rsid="030e955b"/>
    </style:style>
    <style:style style:name="T419" style:family="text">
      <style:text-properties officeooo:rsid="06011876"/>
    </style:style>
    <style:style style:name="T420" style:family="text">
      <style:text-properties fo:font-weight="normal" officeooo:rsid="01638b8a" style:font-weight-asian="normal" style:font-weight-complex="normal"/>
    </style:style>
    <style:style style:name="T421" style:family="text">
      <style:text-properties fo:font-weight="normal" officeooo:rsid="01652474" style:font-weight-asian="normal" style:font-weight-complex="normal"/>
    </style:style>
    <style:style style:name="T422" style:family="text">
      <style:text-properties fo:font-weight="normal" officeooo:rsid="0312c574" style:font-weight-asian="normal" style:font-weight-complex="normal"/>
    </style:style>
    <style:style style:name="T423" style:family="text">
      <style:text-properties fo:font-weight="normal" officeooo:rsid="06011876" style:font-weight-asian="normal" style:font-weight-complex="normal"/>
    </style:style>
    <style:style style:name="T424" style:family="text">
      <style:text-properties fo:font-weight="bold" officeooo:rsid="030c991a" style:font-weight-asian="bold" style:font-weight-complex="bold"/>
    </style:style>
    <style:style style:name="T425" style:family="text">
      <style:text-properties officeooo:rsid="03113abc"/>
    </style:style>
    <style:style style:name="T426" style:family="text">
      <style:text-properties officeooo:rsid="03172732"/>
    </style:style>
    <style:style style:name="T427" style:family="text">
      <style:text-properties officeooo:rsid="04aa9209"/>
    </style:style>
    <style:style style:name="T428" style:family="text">
      <style:text-properties officeooo:rsid="031840df"/>
    </style:style>
    <style:style style:name="T429" style:family="text">
      <style:text-properties fo:font-weight="normal" officeooo:rsid="0601ac16" style:font-weight-asian="normal" style:font-weight-complex="normal"/>
    </style:style>
    <style:style style:name="T430" style:family="text">
      <style:text-properties fo:font-weight="normal" officeooo:rsid="031840df" style:font-weight-asian="normal" style:font-weight-complex="normal"/>
    </style:style>
    <style:style style:name="T431" style:family="text">
      <style:text-properties fo:font-weight="normal" officeooo:rsid="04aa9209" style:font-weight-asian="normal" style:font-weight-complex="normal"/>
    </style:style>
    <style:style style:name="T432" style:family="text">
      <style:text-properties fo:font-weight="bold" officeooo:rsid="031840df" style:font-weight-asian="bold" style:font-weight-complex="bold"/>
    </style:style>
    <style:style style:name="T433" style:family="text">
      <style:text-properties fo:font-weight="normal" officeooo:rsid="0163885a" style:font-weight-asian="normal" style:font-weight-complex="normal"/>
    </style:style>
    <style:style style:name="T434" style:family="text">
      <style:text-properties fo:font-weight="normal" officeooo:rsid="03104206" style:font-weight-asian="normal" style:font-weight-complex="normal"/>
    </style:style>
    <style:style style:name="T435" style:family="text">
      <style:text-properties fo:font-weight="normal" officeooo:rsid="03113abc" style:font-weight-asian="normal" style:font-weight-complex="normal"/>
    </style:style>
    <style:style style:name="T436" style:family="text">
      <style:text-properties fo:font-weight="normal" officeooo:rsid="03189a29" style:font-weight-asian="normal" style:font-weight-complex="normal"/>
    </style:style>
    <style:style style:name="T437" style:family="text">
      <style:text-properties fo:font-weight="normal" officeooo:rsid="030e955b" style:font-weight-asian="normal" style:font-weight-complex="normal"/>
    </style:style>
    <style:style style:name="T438" style:family="text">
      <style:text-properties officeooo:rsid="03195f2e"/>
    </style:style>
    <style:style style:name="T439" style:family="text">
      <style:text-properties fo:font-weight="normal" officeooo:rsid="03195f2e" style:font-weight-asian="normal" style:font-weight-complex="normal"/>
    </style:style>
    <style:style style:name="T440" style:family="text">
      <style:text-properties fo:font-weight="bold" officeooo:rsid="03195f2e" style:font-weight-asian="bold" style:font-weight-complex="bold"/>
    </style:style>
    <style:style style:name="T441" style:family="text">
      <style:text-properties fo:color="#000000" loext:opacity="100%" style:font-name="Calibri" fo:font-weight="normal" officeooo:rsid="03195f2e" style:font-name-asian="NSimSun" style:font-weight-asian="normal" style:font-name-complex="Lucida Sans1" style:font-weight-complex="normal"/>
    </style:style>
    <style:style style:name="T442" style:family="text">
      <style:text-properties fo:color="#000000" loext:opacity="100%" style:font-name="Calibri" fo:font-weight="normal" officeooo:rsid="04a9cb6e" style:font-name-asian="NSimSun" style:font-weight-asian="normal" style:font-name-complex="Lucida Sans1" style:font-weight-complex="normal"/>
    </style:style>
    <style:style style:name="T443" style:family="text">
      <style:text-properties officeooo:rsid="03198ded"/>
    </style:style>
    <style:style style:name="T444" style:family="text">
      <style:text-properties fo:font-weight="bold" officeooo:rsid="01652474" style:font-weight-asian="bold" style:font-weight-complex="bold"/>
    </style:style>
    <style:style style:name="T445" style:family="text">
      <style:text-properties fo:font-weight="normal" officeooo:rsid="03198ded" style:font-weight-asian="normal" style:font-weight-complex="normal"/>
    </style:style>
    <style:style style:name="T446" style:family="text">
      <style:text-properties fo:font-weight="normal" officeooo:rsid="031d0e78" style:font-weight-asian="normal" style:font-weight-complex="normal"/>
    </style:style>
    <style:style style:name="T447" style:family="text">
      <style:text-properties fo:color="#000000" loext:opacity="100%" style:font-name="Calibri" officeooo:rsid="03195f2e" style:font-name-asian="NSimSun" style:font-name-complex="Lucida Sans1"/>
    </style:style>
    <style:style style:name="T448" style:family="text">
      <style:text-properties fo:color="#000000" loext:opacity="100%" style:font-name="Calibri" officeooo:rsid="04aa26ef" style:font-name-asian="NSimSun" style:font-name-complex="Lucida Sans1"/>
    </style:style>
    <style:style style:name="T449" style:family="text">
      <style:text-properties fo:color="#000000" loext:opacity="100%" style:font-name="Calibri" officeooo:rsid="031b6433" style:font-name-asian="NSimSun" style:font-name-complex="Lucida Sans1"/>
    </style:style>
    <style:style style:name="T450" style:family="text">
      <style:text-properties officeooo:rsid="031b6433"/>
    </style:style>
    <style:style style:name="T451" style:family="text">
      <style:text-properties fo:font-size="13pt" style:text-underline-style="none" fo:font-weight="normal" officeooo:rsid="01156f02" style:font-size-asian="13pt" style:font-weight-asian="normal" style:font-size-complex="13pt" style:font-weight-complex="normal"/>
    </style:style>
    <style:style style:name="T452" style:family="text">
      <style:text-properties fo:font-size="13pt" style:text-underline-style="none" fo:font-weight="bold" officeooo:rsid="01638b8a" style:font-size-asian="13pt" style:font-weight-asian="bold" style:font-size-complex="13pt" style:font-weight-complex="bold"/>
    </style:style>
    <style:style style:name="T453" style:family="text">
      <style:text-properties fo:font-size="13pt" style:text-underline-style="none" fo:font-weight="normal" officeooo:rsid="01638b8a" style:font-size-asian="13pt" style:font-weight-asian="normal" style:font-size-complex="13pt" style:font-weight-complex="normal"/>
    </style:style>
    <style:style style:name="T454" style:family="text">
      <style:text-properties fo:font-size="13pt" style:text-underline-style="none" fo:font-weight="normal" officeooo:rsid="031b6433" style:font-size-asian="13pt" style:font-weight-asian="normal" style:font-size-complex="13pt" style:font-weight-complex="normal"/>
    </style:style>
    <style:style style:name="T455" style:family="text">
      <style:text-properties fo:font-size="13pt" style:text-underline-style="none" fo:font-weight="bold" officeooo:rsid="01652474" style:font-size-asian="13pt" style:font-weight-asian="bold" style:font-size-complex="13pt" style:font-weight-complex="bold"/>
    </style:style>
    <style:style style:name="T456" style:family="text">
      <style:text-properties fo:font-size="13pt" style:text-underline-style="none" fo:font-weight="normal" officeooo:rsid="01652474" style:font-size-asian="13pt" style:font-weight-asian="normal" style:font-size-complex="13pt" style:font-weight-complex="normal"/>
    </style:style>
    <style:style style:name="T457" style:family="text">
      <style:text-properties fo:font-size="13pt" style:text-underline-style="none" fo:font-weight="normal" officeooo:rsid="0312c574" style:font-size-asian="13pt" style:font-weight-asian="normal" style:font-size-complex="13pt" style:font-weight-complex="normal"/>
    </style:style>
    <style:style style:name="T458" style:family="text">
      <style:text-properties fo:font-size="13pt" style:text-underline-style="none" fo:font-weight="normal" officeooo:rsid="031840df" style:font-size-asian="13pt" style:font-weight-asian="normal" style:font-size-complex="13pt" style:font-weight-complex="normal"/>
    </style:style>
    <style:style style:name="T459" style:family="text">
      <style:text-properties fo:color="#000000" loext:opacity="100%" style:font-name="Calibri" fo:font-size="13pt" style:text-underline-style="none" fo:font-weight="normal" officeooo:rsid="03195f2e" style:font-name-asian="NSimSun" style:font-size-asian="13pt" style:font-weight-asian="normal" style:font-name-complex="Lucida Sans1" style:font-size-complex="13pt" style:font-weight-complex="normal"/>
    </style:style>
    <style:style style:name="T460" style:family="text">
      <style:text-properties fo:color="#000000" loext:opacity="100%" style:font-name="Calibri" fo:font-size="13pt" style:text-underline-style="none" fo:font-weight="normal" officeooo:rsid="031b6433" style:font-name-asian="NSimSun" style:font-size-asian="13pt" style:font-weight-asian="normal" style:font-name-complex="Lucida Sans1" style:font-size-complex="13pt" style:font-weight-complex="normal"/>
    </style:style>
    <style:style style:name="T461" style:family="text">
      <style:text-properties officeooo:rsid="04096a6d"/>
    </style:style>
    <style:style style:name="T462" style:family="text">
      <style:text-properties officeooo:rsid="0281cff2"/>
    </style:style>
    <style:style style:name="T463" style:family="text">
      <style:text-properties officeooo:rsid="038a6bf5"/>
    </style:style>
    <style:style style:name="T464" style:family="text">
      <style:text-properties officeooo:rsid="04a6c57e"/>
    </style:style>
    <style:style style:name="T465" style:family="text">
      <style:text-properties style:font-name="Calibri" officeooo:rsid="04a84c80" style:font-name-asian="Calibri" style:font-name-complex="Calibri"/>
    </style:style>
    <style:style style:name="T466" style:family="text">
      <style:text-properties officeooo:rsid="04a84c80"/>
    </style:style>
    <style:style style:name="T467" style:family="text">
      <style:text-properties officeooo:rsid="04a2567d"/>
    </style:style>
    <style:style style:name="T468" style:family="text">
      <style:text-properties officeooo:rsid="063a53c6"/>
    </style:style>
    <style:style style:name="T469" style:family="text">
      <style:text-properties officeooo:rsid="04a2f43f"/>
    </style:style>
    <style:style style:name="T470" style:family="text">
      <style:text-properties fo:font-weight="bold" officeooo:rsid="04a2f43f" style:font-weight-asian="bold" style:font-weight-complex="bold"/>
    </style:style>
    <style:style style:name="T471" style:family="text">
      <style:text-properties officeooo:rsid="04a38d15"/>
    </style:style>
    <style:style style:name="T472" style:family="text">
      <style:text-properties officeooo:rsid="04a41e39"/>
    </style:style>
    <style:style style:name="T473" style:family="text">
      <style:text-properties officeooo:rsid="04a69fe6"/>
    </style:style>
    <style:style style:name="T474" style:family="text">
      <style:text-properties fo:font-weight="bold" officeooo:rsid="04a69fe6" style:font-weight-asian="bold" style:font-weight-complex="bold"/>
    </style:style>
    <style:style style:name="T475" style:family="text">
      <style:text-properties officeooo:rsid="04a6b9d9"/>
    </style:style>
    <style:style style:name="T476" style:family="text">
      <style:text-properties fo:font-weight="bold" officeooo:rsid="04a6b9d9" style:font-weight-asian="bold" style:font-weight-complex="bold"/>
    </style:style>
    <style:style style:name="T477" style:family="text">
      <style:text-properties fo:font-weight="normal" officeooo:rsid="04a41e39" style:font-weight-asian="normal" style:font-weight-complex="normal"/>
    </style:style>
    <style:style style:name="T478" style:family="text">
      <style:text-properties fo:font-weight="normal" officeooo:rsid="04a69fe6" style:font-weight-asian="normal" style:font-weight-complex="normal"/>
    </style:style>
    <style:style style:name="T479" style:family="text">
      <style:text-properties fo:font-weight="normal" officeooo:rsid="04a6b9d9" style:font-weight-asian="normal" style:font-weight-complex="normal"/>
    </style:style>
    <style:style style:name="T480" style:family="text">
      <style:text-properties fo:font-weight="bold" officeooo:rsid="04a6c57e" style:font-weight-asian="bold" style:font-weight-complex="bold"/>
    </style:style>
    <style:style style:name="T481" style:family="text">
      <style:text-properties fo:font-weight="bold" officeooo:rsid="04a9e3d8" style:font-weight-asian="bold" style:font-weight-complex="bold"/>
    </style:style>
    <style:style style:name="T482" style:family="text">
      <style:text-properties fo:font-weight="bold" officeooo:rsid="04abc841" style:font-weight-asian="bold" style:font-weight-complex="bold"/>
    </style:style>
    <style:style style:name="T483" style:family="text">
      <style:text-properties fo:font-weight="normal" officeooo:rsid="04abc841" style:font-weight-asian="normal" style:font-weight-complex="normal"/>
    </style:style>
    <style:style style:name="T484" style:family="text">
      <style:text-properties fo:font-weight="bold" officeooo:rsid="04abdbeb" style:font-weight-asian="bold" style:font-weight-complex="bold"/>
    </style:style>
    <style:style style:name="T485" style:family="text">
      <style:text-properties fo:font-weight="normal" officeooo:rsid="04abdbeb" style:font-weight-asian="normal" style:font-weight-complex="normal"/>
    </style:style>
    <style:style style:name="T486" style:family="text">
      <style:text-properties fo:font-weight="bold" officeooo:rsid="04ac034e" style:font-weight-asian="bold" style:font-weight-complex="bold"/>
    </style:style>
    <style:style style:name="T487" style:family="text">
      <style:text-properties officeooo:rsid="04ac034e"/>
    </style:style>
    <style:style style:name="T488" style:family="text">
      <style:text-properties officeooo:rsid="04acafa7"/>
    </style:style>
    <style:style style:name="T489" style:family="text">
      <style:text-properties fo:color="#000000" loext:opacity="100%" fo:font-size="15pt" style:text-underline-style="none" fo:font-weight="normal" style:font-size-asian="15pt" style:font-weight-asian="normal" style:font-size-complex="15pt" style:font-weight-complex="normal"/>
    </style:style>
    <style:style style:name="T490" style:family="text">
      <style:text-properties fo:font-size="12pt" fo:font-weight="normal" officeooo:rsid="0034e78a" style:font-size-asian="12pt" style:font-weight-asian="normal" style:font-size-complex="12pt" style:font-weight-complex="normal"/>
    </style:style>
    <style:style style:name="T491" style:family="text">
      <style:text-properties fo:font-size="12pt" fo:font-weight="normal" officeooo:rsid="04b0d9d8" style:font-size-asian="12pt" style:font-weight-asian="normal" style:font-size-complex="12pt" style:font-weight-complex="normal"/>
    </style:style>
    <style:style style:name="T492" style:family="text">
      <style:text-properties fo:font-size="12pt" fo:font-weight="normal" officeooo:rsid="0034e78a" style:font-family-asian="Calibri" style:font-size-asian="12pt" style:font-weight-asian="normal" style:font-family-complex="Calibri" style:font-family-generic-complex="system" style:font-pitch-complex="variable" style:font-size-complex="12pt" style:font-weight-complex="normal"/>
    </style:style>
    <style:style style:name="T493" style:family="text">
      <style:text-properties fo:font-size="12pt" fo:font-weight="normal" officeooo:rsid="00601405" style:font-family-asian="Calibri" style:font-size-asian="12pt" style:font-weight-asian="normal" style:font-family-complex="Calibri" style:font-family-generic-complex="system" style:font-pitch-complex="variable" style:font-size-complex="12pt" style:font-weight-complex="normal"/>
    </style:style>
    <style:style style:name="T494" style:family="text">
      <style:text-properties fo:font-size="12pt" fo:font-weight="normal" officeooo:rsid="00625b1c" style:font-size-asian="12pt" style:font-weight-asian="normal" style:font-size-complex="12pt" style:font-weight-complex="normal"/>
    </style:style>
    <style:style style:name="T495" style:family="text">
      <style:text-properties fo:font-size="12pt" fo:font-weight="normal" officeooo:rsid="00601405" style:font-size-asian="12pt" style:font-weight-asian="normal" style:font-size-complex="12pt" style:font-weight-complex="normal"/>
    </style:style>
    <style:style style:name="T496" style:family="text">
      <style:text-properties fo:color="#000000" loext:opacity="100%" fo:font-size="15pt" style:text-underline-style="none" fo:font-weight="bold" style:font-size-asian="15pt" style:font-weight-asian="bold" style:font-size-complex="15pt" style:font-weight-complex="bold"/>
    </style:style>
    <style:style style:name="T497" style:family="text">
      <style:text-properties fo:color="#000000" loext:opacity="100%" fo:font-size="15pt" style:text-underline-style="none" fo:font-weight="normal" officeooo:rsid="002e8e4c" style:font-size-asian="15pt" style:font-weight-asian="normal" style:font-size-complex="15pt" style:font-weight-complex="normal"/>
    </style:style>
    <style:style style:name="T498" style:family="text">
      <style:text-properties fo:color="#000000" loext:opacity="100%" fo:font-size="15pt" fo:font-style="normal" style:text-underline-style="none" fo:font-weight="bold" style:font-size-asian="15pt" style:font-style-asian="normal" style:font-weight-asian="bold" style:font-size-complex="15pt" style:font-style-complex="normal" style:font-weight-complex="bold"/>
    </style:style>
    <style:style style:name="T499" style:family="text">
      <style:text-properties fo:color="#000000" loext:opacity="100%" fo:font-size="15pt" style:text-underline-style="none" fo:font-weight="normal" officeooo:rsid="003700b5" style:font-size-asian="15pt" style:font-weight-asian="normal" style:font-size-complex="15pt" style:font-weight-complex="normal"/>
    </style:style>
    <style:style style:name="T500" style:family="text">
      <style:text-properties fo:color="#c9211e" loext:opacity="100%" fo:font-size="48pt" officeooo:rsid="02c9520c" fo:background-color="#ffbf00" loext:char-shading-value="0" style:font-size-asian="48pt" style:font-size-complex="48pt"/>
    </style:style>
    <style:style style:name="T501" style:family="text">
      <style:text-properties fo:color="#c9211e" loext:opacity="100%" fo:font-family="Carolingia" fo:font-size="48pt" officeooo:rsid="04967453" fo:background-color="#ffbf00" loext:char-shading-value="0" style:font-size-asian="48pt" style:font-size-complex="48pt"/>
    </style:style>
    <style:style style:name="T502" style:family="text">
      <style:text-properties fo:color="#127622" loext:opacity="100%" fo:font-size="48pt" officeooo:rsid="02c9520c" fo:background-color="#ffbf00" loext:char-shading-value="0" style:font-size-asian="48pt" style:font-size-complex="48pt"/>
    </style:style>
    <style:style style:name="T503" style:family="text">
      <style:text-properties fo:color="#127622" loext:opacity="100%" fo:font-size="24pt" officeooo:rsid="04880634" style:font-size-asian="24pt" style:font-size-complex="24pt"/>
    </style:style>
    <style:style style:name="T504" style:family="text">
      <style:text-properties fo:color="#127622" loext:opacity="100%" fo:font-size="24pt" officeooo:rsid="04967453" style:font-size-asian="24pt" style:font-size-complex="24pt"/>
    </style:style>
    <style:style style:name="T505" style:family="text">
      <style:text-properties fo:color="#127622" loext:opacity="100%" fo:font-size="24pt" officeooo:rsid="02c9520c" style:font-size-asian="24pt" style:font-size-complex="24pt"/>
    </style:style>
    <style:style style:name="T506" style:family="text">
      <style:text-properties officeooo:rsid="04967453"/>
    </style:style>
    <style:style style:name="T507" style:family="text">
      <style:text-properties officeooo:rsid="04880634"/>
    </style:style>
    <style:style style:name="T508" style:family="text">
      <style:text-properties officeooo:rsid="048fb724"/>
    </style:style>
    <style:style style:name="T509" style:family="text">
      <style:text-properties officeooo:rsid="049779d5"/>
    </style:style>
    <style:style style:name="T510" style:family="text">
      <style:text-properties fo:font-family="Carolingia" officeooo:rsid="049779d5"/>
    </style:style>
    <style:style style:name="T511" style:family="text">
      <style:text-properties officeooo:rsid="049a6282"/>
    </style:style>
    <style:style style:name="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T1"><text:s/></text:span><text:span text:style-name="T2">D</text:span><text:span text:style-name="T1"> </text:span><draw:frame draw:style-name="fr1" draw:name="Bild2" text:anchor-type="char" svg:x="14.949cm" svg:y="0.026cm" svg:width="5.103cm" svg:height="5.115cm" draw:z-index="1"><draw:image xlink:href="Pictures/10000000000001B3000001B4AB79D3EF.jpg" xlink:type="simple" xlink:show="embed" xlink:actuate="onLoad" draw:mime-type="image/jpeg"/></draw:frame><text:span text:style-name="T3">usko Schimmelpfennig </text:span></text:p>
      <text:p text:style-name="P2"><text:span text:style-name="T4">Bettler<text:tab/><text:tab/></text:span><text:span text:style-name="T5">Neutral<text:tab/><text:tab/></text:span><text:span text:style-name="T6">S</text:span><text:span text:style-name="T7">tufe</text:span><text:span text:style-name="T8"><text:tab/></text:span><text:span text:style-name="T9">2</text:span><text:span text:style-name="T10"><text:tab/></text:span><text:span text:style-name="T11">E</text:span><text:span text:style-name="T12">rfahrung</text:span><text:span text:style-name="T13"> </text:span><text:span text:style-name="T14"><text:tab/></text:span><text:span text:style-name="T15">6</text:span><text:span text:style-name="T15">3</text:span></text:p>
      <text:p text:style-name="P3"><text:span text:style-name="T16">Ä</text:span><text:span text:style-name="T17">gid</text:span><text:span text:style-name="T18">ius</text:span><text:span text:style-name="T19"><text:tab/><text:tab/><text:tab/><text:tab/><text:tab/></text:span><text:span text:style-name="T20">U</text:span><text:span text:style-name="T21">ngnade</text:span><text:span text:style-name="T19"><text:tab/></text:span><text:span text:style-name="T22">1</text:span><text:span text:style-name="T23"><text:tab/></text:span><text:span text:style-name="T24">I</text:span><text:span text:style-name="T25">nitiative</text:span><text:tab/><text:span text:style-name="T26">w</text:span><text:span text:style-name="T27">20-</text:span><text:span text:style-name="T28">1<text:line-break/></text:span><text:span text:style-name="T29">Schutzpatron</text:span><text:span text:style-name="T30"> der </text:span><text:span text:style-name="T31">Bettler</text:span><text:span text:style-name="T23"><text:tab/></text:span><text:span text:style-name="T32"></text:span><text:span text:style-name="T33"></text:span><text:span text:style-name="T28"><text:tab/></text:span><text:span text:style-name="T34">K</text:span><text:span text:style-name="T35">rit.</text:span><text:span text:style-name="T36"><text:tab/><text:tab/>w</text:span><text:span text:style-name="T37">8</text:span><text:span text:style-name="T36">/III </text:span></text:p>
      <text:p text:style-name="P3"><text:span text:style-name="T38">Z</text:span><text:span text:style-name="T39">auberstufe</text:span><text:span text:style-name="T37"><text:tab/><text:tab/></text:span><text:span text:style-name="T40">2</text:span><text:span text:style-name="T37"><text:tab/></text:span><text:span text:style-name="T33"></text:span><text:span text:style-name="T41"><text:tab/></text:span><text:span text:style-name="T42">P</text:span><text:span text:style-name="T43">atzer</text:span><text:span text:style-name="T44"><text:tab/><text:tab/></text:span><text:span text:style-name="T36">w</text:span><text:span text:style-name="T45">4-3</text:span><text:span text:style-name="T36"><text:line-break/></text:span><text:span text:style-name="T46">R</text:span><text:span text:style-name="T47">üst</text:span><text:span text:style-name="T48">ung</text:span><text:span text:style-name="T49"><text:tab/></text:span><text:span text:style-name="T50">14</text:span><text:span text:style-name="T51"><text:tab/></text:span><text:span text:style-name="T52">Schuppenpanzer</text:span><text:span text:style-name="T53">+Schild</text:span><text:span text:style-name="T54"> </text:span><text:span text:style-name="T55">(RK</text:span><text:span text:style-name="T56">4+1</text:span><text:span text:style-name="T55">)</text:span><text:span text:style-name="T57"><text:tab/></text:span><text:span text:style-name="T58">M</text:span><text:span text:style-name="T59">alus</text:span><text:span text:style-name="T60"><text:tab/><text:tab/></text:span><text:span text:style-name="T61">-</text:span><text:span text:style-name="T50">4</text:span></text:p>
      <text:p text:style-name="P3"><text:span text:style-name="T24">L</text:span><text:span text:style-name="T62">eben</text:span><text:span text:style-name="T63"><text:tab/></text:span><text:span text:style-name="T9">7</text:span><text:span text:style-name="T64"><text:tab/></text:span><text:span text:style-name="T65">(</text:span><text:span text:style-name="T66">w4+</text:span><text:span text:style-name="T67">2</text:span><text:span text:style-name="T65">w</text:span><text:span text:style-name="T68">8</text:span><text:span text:style-name="T65">)</text:span><text:span text:style-name="T69"><text:tab/><text:tab/><text:tab/><text:tab/><text:tab/></text:span><text:span text:style-name="T70">B</text:span><text:span text:style-name="T71">ewegung</text:span><text:span text:style-name="T72"><text:tab/></text:span><text:span text:style-name="T73">9</text:span><text:span text:style-name="T74"> </text:span><text:span text:style-name="T75">m</text:span></text:p>
      <text:p text:style-name="P4"><text:span text:style-name="T76"><text:tab/><text:tab/></text:span><text:span text:style-name="T77"><text:tab/><text:tab/><text:tab/><text:tab/><text:tab/><text:tab/><text:tab/><text:tab/><text:tab/><text:tab/><text:tab/><text:tab/></text:span><text:span text:style-name="T78">A</text:span><text:span text:style-name="T79">ngrif</text:span><text:span text:style-name="T80">f</text:span><text:span text:style-name="T79"><text:tab/><text:tab/></text:span><text:span text:style-name="T78">S</text:span><text:span text:style-name="T79">chaden</text:span></text:p>
      <text:p text:style-name="P5"><text:span text:style-name="T81">S</text:span><text:span text:style-name="T82">tärke</text:span><text:span text:style-name="T83"><text:tab/><text:tab/><text:tab/></text:span><text:span text:style-name="T84"> <text:s/></text:span><text:span text:style-name="T85">9</text:span><text:span text:style-name="T86"><text:tab/><text:tab/></text:span><text:span text:style-name="T87"><text:tab/><text:tab/><text:tab/><text:tab/><text:tab/></text:span><text:span text:style-name="T88">N</text:span><text:span text:style-name="T89">ahkampf</text:span><text:span text:style-name="T87"><text:tab/></text:span><text:span text:style-name="T90">+</text:span><text:span text:style-name="T91">1</text:span><text:span text:style-name="T92"><text:tab/></text:span></text:p>
      <text:p text:style-name="P6"><text:span text:style-name="T81">G</text:span><text:span text:style-name="T82">eschick</text:span><text:span text:style-name="T83"><text:tab/><text:tab/><text:tab/> <text:s/></text:span><text:span text:style-name="T85">7</text:span><text:span text:style-name="T93"><text:tab/></text:span><text:span text:style-name="T94">-</text:span><text:span text:style-name="T95">1</text:span><text:span text:style-name="T96"><text:tab/></text:span><text:span text:style-name="T97"> </text:span><text:span text:style-name="T88">R</text:span><text:span text:style-name="T89">eflex<text:tab/><text:tab/></text:span><text:span text:style-name="T98">-</text:span><text:span text:style-name="T99">1</text:span><text:span text:style-name="T92"><text:tab/></text:span><text:span text:style-name="T87"><text:tab/></text:span><text:span text:style-name="T88">F</text:span><text:span text:style-name="T89">ernkampf<text:tab/></text:span></text:p>
      <text:p text:style-name="P7"><text:span text:style-name="T81">A</text:span><text:span text:style-name="T82">usdauer</text:span><text:span text:style-name="T83"><text:tab/><text:tab/></text:span><text:span text:style-name="T84">1</text:span><text:span text:style-name="T85">0</text:span><text:span text:style-name="T86"><text:tab/></text:span><text:span text:style-name="T100"><text:tab/></text:span><text:span text:style-name="T97"> </text:span><text:span text:style-name="T88">Z</text:span><text:span text:style-name="T89">ähigkeit<text:tab/></text:span><text:span text:style-name="T10">+</text:span><text:span text:style-name="T98">1</text:span></text:p>
      <text:p text:style-name="P7"><text:span text:style-name="T81">P</text:span><text:span text:style-name="T82">ersönlichkeit</text:span><text:span text:style-name="T83"><text:tab/></text:span><text:span text:style-name="T101">15</text:span><text:span text:style-name="T86"><text:tab/></text:span><text:span text:style-name="T102">+</text:span><text:span text:style-name="T103">1</text:span><text:span text:style-name="T100"><text:tab/></text:span><text:span text:style-name="T104"> </text:span><text:span text:style-name="T88">W</text:span><text:span text:style-name="T89">illen<text:tab/><text:tab/></text:span><text:span text:style-name="T105">+</text:span><text:span text:style-name="T106">5</text:span><text:span text:style-name="T37"><text:tab/><text:tab/></text:span></text:p>
      <text:p text:style-name="P7"><text:span text:style-name="T81">I</text:span><text:span text:style-name="T82">ntelligenz</text:span><text:span text:style-name="T83"><text:tab/><text:tab/></text:span><text:span text:style-name="T107">10</text:span><text:span text:style-name="T86"><text:tab/></text:span><text:span text:style-name="T100"><text:tab/></text:span><text:span text:style-name="T108"> </text:span><text:span text:style-name="T88">S</text:span><text:span text:style-name="T89">prachen</text:span><text:span text:style-name="T87"><text:tab/></text:span><text:span text:style-name="T109">Gemein</text:span><text:span text:style-name="T110">sprache, </text:span><text:span text:style-name="T91">Hirsch</text:span></text:p>
      <text:p text:style-name="P7"><text:span text:style-name="T81">G</text:span><text:span text:style-name="T82">lück</text:span><text:span text:style-name="T83"><text:tab/><text:tab/><text:tab/></text:span><text:span text:style-name="T111">19/18</text:span><text:span text:style-name="T112"><text:tab/></text:span><text:span text:style-name="T113">+3</text:span><text:span text:style-name="T112"> <text:s text:c="3"/></text:span><text:span text:style-name="T96"><text:tab/></text:span><text:span text:style-name="T97"> </text:span><text:span text:style-name="T88">S</text:span><text:span text:style-name="T89">chicksal</text:span><text:span text:style-name="T87"><text:tab/></text:span><text:span text:style-name="T114">Versuchung widerstanden</text:span><text:span text:style-name="T115">:</text:span><text:span text:style-name="T116"> </text:span><text:span text:style-name="T117">Rettungswurf Willen </text:span><text:span text:style-name="T118">+</text:span><text:span text:style-name="T117">3</text:span></text:p>
      <text:p text:style-name="P8"><text:span text:style-name="T24">N</text:span><text:span text:style-name="T62">ahkampfwaffen</text:span><text:span text:style-name="T25"><text:tab/></text:span><text:span text:style-name="T24">A</text:span><text:span text:style-name="T25">ngriff<text:tab/><text:tab/></text:span><text:span text:style-name="T24">S</text:span><text:span text:style-name="T25">chaden <text:s/></text:span><text:s text:c="4"/></text:p>
      <text:p text:style-name="P9"><text:span text:style-name="T119">Langschwert</text:span><text:span text:style-name="T120"><text:tab/></text:span><text:span text:style-name="T10"><text:tab/><text:tab/></text:span><text:span text:style-name="T64">w20</text:span><text:span text:style-name="T121">+1</text:span><text:span text:style-name="T26"><text:tab/><text:tab/></text:span><text:span text:style-name="T64">w</text:span><text:span text:style-name="T119">8</text:span><text:span text:style-name="T122"><text:tab/><text:tab/><text:tab/></text:span><text:span text:style-name="T123"><text:tab/><text:tab/><text:tab/><text:tab/><text:tab/><text:tab/><text:tab/><text:tab/><text:tab/></text:span></text:p>
      <text:p text:style-name="P9"><text:span text:style-name="T22">Kriegshammer</text:span><text:span text:style-name="T10"><text:tab/><text:tab/></text:span><text:span text:style-name="T64">w20</text:span><text:span text:style-name="T26"><text:tab/></text:span><text:span text:style-name="T121">+1</text:span><text:span text:style-name="T26"><text:tab/><text:tab/></text:span><text:span text:style-name="T64">w</text:span><text:span text:style-name="T119">8</text:span><text:span text:style-name="T122"><text:tab/><text:tab/><text:tab/></text:span><text:span text:style-name="T123"><text:tab/><text:tab/><text:tab/><text:tab/><text:tab/><text:tab/><text:tab/><text:tab/><text:tab/></text:span></text:p>
      <text:p text:style-name="P9"><text:span text:style-name="T120">Krücke als Stab</text:span><text:span text:style-name="T10"><text:tab/><text:tab/></text:span><text:span text:style-name="T64">w20</text:span><text:span text:style-name="T26"><text:tab/></text:span><text:span text:style-name="T121">+1</text:span><text:span text:style-name="T26"><text:tab/><text:tab/></text:span><text:span text:style-name="T64">w</text:span><text:span text:style-name="T124">4</text:span><text:span text:style-name="T122"><text:tab/><text:tab/><text:tab/></text:span><text:span text:style-name="T123"><text:tab/><text:tab/><text:tab/><text:tab/><text:tab/><text:tab/><text:tab/><text:tab/><text:tab/></text:span></text:p>
      <text:p text:style-name="P10"><text:span text:style-name="T125">unbewaffnet</text:span><text:span text:style-name="T26"><text:tab/><text:tab/><text:tab/></text:span><text:span text:style-name="T64">w20</text:span><text:span text:style-name="T26"><text:tab/></text:span><text:span text:style-name="T121">+1</text:span><text:span text:style-name="T26"><text:tab/><text:tab/></text:span><text:span text:style-name="T125">w3</text:span><text:span text:style-name="T126"><text:tab/></text:span><text:span text:style-name="T127"><text:tab/><text:tab/></text:span><text:span text:style-name="T128"><text:tab/><text:tab/><text:tab/><text:tab/><text:tab/><text:tab/><text:tab/><text:tab/><text:tab/></text:span></text:p>
      <text:p text:style-name="P11"><text:span text:style-name="T129"><text:tab/><text:tab/><text:tab/><text:tab/> <text:s text:c="7"/></text:span><text:span text:style-name="T130"><text:tab/></text:span><text:span text:style-name="T129"><text:tab/><text:tab/></text:span><text:span text:style-name="T131"> <text:s text:c="3"/></text:span><text:span text:style-name="T130"><text:tab/></text:span><text:span text:style-name="T129"><text:tab/><text:tab/></text:span><text:span text:style-name="T131"> <text:s text:c="3"/></text:span><text:span text:style-name="T130"><text:tab/></text:span><text:span text:style-name="T129"><text:tab/><text:tab/><text:tab/><text:tab/><text:tab/><text:tab/><text:tab/><text:tab/><text:tab/></text:span></text:p>
      <text:p text:style-name="P12"><text:span text:style-name="T132">F</text:span><text:span text:style-name="T133">ernkampfwaffen</text:span><text:span text:style-name="T134"><text:tab/></text:span><text:span text:style-name="T132">A</text:span><text:span text:style-name="T134">ngriff<text:tab/><text:tab/></text:span><text:span text:style-name="T132">S</text:span><text:span text:style-name="T134">chaden<text:tab/><text:tab/></text:span><text:span text:style-name="T132">R</text:span><text:span text:style-name="T134">eichw</text:span><text:span text:style-name="T135">eite</text:span><text:span text:style-name="T136"> </text:span><text:span text:style-name="T137">-/-2/-w</text:span></text:p>
      <text:p text:style-name="P8"><text:span text:style-name="T138">Kurzbogen, </text:span><text:span text:style-name="T139">geweiht</text:span><text:span text:style-name="T140"><text:tab/></text:span><text:span text:style-name="T141">w20<text:tab/><text:tab/></text:span><text:span text:style-name="T140"><text:tab/></text:span><text:span text:style-name="T141">w</text:span><text:span text:style-name="T138">6</text:span><text:span text:style-name="T141"><text:tab/></text:span><text:span text:style-name="T140"><text:tab/><text:tab/></text:span><text:span text:style-name="T141">1</text:span><text:span text:style-name="T139">5</text:span><text:span text:style-name="T141">/</text:span><text:span text:style-name="T139">30</text:span><text:span text:style-name="T141">/4</text:span><text:span text:style-name="T139">5</text:span><text:tab/><text:tab/><text:span text:style-name="T139">2</text:span><text:span text:style-name="T141">0 </text:span><text:span text:style-name="T138">Pfeile</text:span></text:p>
      <text:p text:style-name="P13"><text:span text:style-name="T142"><text:tab/><text:tab/><text:tab/><text:tab/> <text:s text:c="7"/></text:span><text:span text:style-name="T143"><text:tab/></text:span><text:span text:style-name="T142"><text:tab/><text:tab/> <text:s text:c="3"/></text:span><text:span text:style-name="T143"><text:tab/></text:span><text:span text:style-name="T142"><text:tab/><text:tab/> <text:s text:c="3"/></text:span><text:span text:style-name="T143"><text:tab/></text:span><text:span text:style-name="T142"> <text:s text:c="4"/></text:span><text:span text:style-name="T143">/</text:span><text:span text:style-name="T142"> <text:s text:c="4"/></text:span><text:span text:style-name="T143">/</text:span><text:span text:style-name="T142"><text:tab/></text:span><text:span text:style-name="T143"><text:tab/></text:span><text:span text:style-name="T142"><text:tab/><text:tab/><text:tab/><text:tab/><text:tab/><text:tab/></text:span></text:p>
      <text:p text:style-name="P14"><text:span text:style-name="T144">A</text:span><text:span text:style-name="T145">us</text:span><text:span text:style-name="T146">rüstung</text:span><text:span text:style-name="T147"><text:tab/><text:tab/><text:tab/><text:tab/><text:tab/><text:tab/><text:tab/><text:tab/><text:tab/> <text:s text:c="4"/></text:span><text:span text:style-name="T148">-</text:span><text:span text:style-name="T149"><text:tab/></text:span><text:span text:style-name="T150">Gold</text:span><text:span text:style-name="T151"><text:tab/> <text:s text:c="3"/></text:span><text:span text:style-name="T148">-</text:span><text:span text:style-name="T152"><text:tab/></text:span><text:span text:style-name="T153">Silbe</text:span><text:span text:style-name="T154">r <text:s text:c="6"/></text:span><text:span text:style-name="T151"><text:s text:c="2"/></text:span><text:span text:style-name="T155">23</text:span><text:span text:style-name="T156"><text:tab/></text:span><text:span text:style-name="T157">Kupfer</text:span></text:p>
      <text:p text:style-name="P15"><text:span text:style-name="T158">Schuppenpanzer, </text:span><text:span text:style-name="T159">Schild, </text:span><text:span text:style-name="T160">Heiliges Symbol </text:span><text:span text:style-name="T161">(Bogen)</text:span><text:span text:style-name="T160">, </text:span><text:span text:style-name="T162">brötchenförmiger Stein, 3 m Pfah</text:span><text:span text:style-name="T163">l, <text:s/></text:span><text:span text:style-name="T159"><text:s/></text:span><text:span text:style-name="T164">Phiole Weihwasser, </text:span><text:span text:style-name="T165">Kakerlaken-Ring (Eisenring: +TW &amp; Fluch bei Tod),<text:line-break/></text:span><text:span text:style-name="T160">Fläschchen <text:s/></text:span><text:span text:style-name="T166">mit </text:span><text:span text:style-name="T165">Mutationsflüssig</text:span><text:span text:style-name="T166">keit</text:span><text:span text:style-name="T165">, </text:span><text:span text:style-name="T167">immun gegen Pilz</text:span><text:span text:style-name="T168">sporen</text:span></text:p>
      <text:p text:style-name="P16"><text:span text:style-name="T169">Z</text:span><text:span text:style-name="T170">auber</text:span><text:span text:style-name="T171"> </text:span><text:span text:style-name="T172">(</text:span><text:span text:style-name="T173">5</text:span><text:span text:style-name="T172"> + </text:span><text:span text:style-name="T174">Persönlichkeitsmod </text:span><text:span text:style-name="T175">= </text:span><text:span text:style-name="T176">5</text:span><text:span text:style-name="T172">)</text:span><text:tab/><text:tab/> <text:s text:c="2"/><text:span text:style-name="T177">w20 + Persönlichkeitsmod + Zauberstufe </text:span><text:span text:style-name="T175">= </text:span><text:span text:style-name="T178">w20+</text:span><text:span text:style-name="T179">3</text:span></text:p>
      <text:p text:style-name="P17"><text:span text:style-name="T180">1-1 </text:span><text:span text:style-name="T181">Böses </text:span><text:span text:style-name="T180">entdecken</text:span><text:span text:style-name="T181">, </text:span><text:span text:style-name="T180">1-3 </text:span><text:span text:style-name="T182">Göttermahl, </text:span><text:span text:style-name="T180">1-7 </text:span><text:span text:style-name="T183">Machtwort, </text:span><text:span text:style-name="T184">1-8 Magie entdecken, </text:span><text:span text:style-name="T180">1-10 </text:span><text:span text:style-name="T181">Seg</text:span><text:span text:style-name="T180">nung, </text:span><text:span text:style-name="T185">1-11 Zweites Gesicht</text:span></text:p>
      <text:p text:style-name="P18"><text:span text:style-name="T186">H</text:span><text:span text:style-name="T187">ände auflegen</text:span><text:tab/><text:tab/><text:tab/> <text:s text:c="7"/><text:span text:style-name="T177">w20 + Persönlichkeitsmod + Zauberstufe </text:span><text:span text:style-name="T188">+ Schicksal </text:span><text:span text:style-name="T175">= </text:span><text:span text:style-name="T178">w20+</text:span><text:span text:style-name="T179">3</text:span></text:p>
      <text:p text:style-name="P19"><text:span text:style-name="T189">Gesinnung:</text:span><text:tab/>Gleich<text:tab/><text:tab/>Angrenzend<text:tab/>Gegensätzlich<text:span text:style-name="T143"><text:tab/><text:tab/></text:span><text:span text:style-name="T189">Zustand heilen</text:span><text:tab/><text:tab/><text:tab/></text:p>
      <text:p text:style-name="P20"><text:span text:style-name="T25">1-11<text:tab/></text:span><text:tab/><text:tab/>Fehlschlag<text:tab/>Fehlschlag<text:tab/>Fehlschlag<text:tab/><text:tab/><text:span text:style-name="T190">1 Würfel = Bruch</text:span></text:p>
      <text:p text:style-name="P20"><text:span text:style-name="T25">12-13</text:span><text:tab/><text:tab/>2 Würfel<text:tab/><text:tab/>1 Würfel<text:tab/><text:tab/>1 Würfel<text:tab/><text:tab/><text:tab/><text:span text:style-name="T190">2 Würfel = </text:span><text:span text:style-name="T191">krank, </text:span><text:span text:style-name="T190">Organ</text:span></text:p>
      <text:p text:style-name="P20"><text:span text:style-name="T25">14-19</text:span><text:tab/><text:tab/>3 Würfel<text:tab/><text:tab/>2 Würfel<text:tab/><text:tab/>1 Würfel<text:tab/><text:tab/><text:tab/><text:span text:style-name="T190">3 Würfel = Lähmung, Gift</text:span></text:p>
      <text:p text:style-name="P21"><text:span text:style-name="T25">20-21</text:span><text:tab/><text:tab/>4 Würfel<text:tab/><text:tab/>3 Würfel<text:tab/><text:tab/>2 Würfel<text:tab/><text:tab/><text:tab/><text:span text:style-name="T190">4 Würfel = blind, taub</text:span></text:p>
      <text:p text:style-name="P22"><text:span text:style-name="T25">22+<text:tab/></text:span><text:tab/><text:tab/>5 Würfel<text:tab/><text:tab/>4 Würfel<text:tab/><text:tab/>3 Würfel<text:tab/><text:tab/><text:span text:style-name="T192">[</text:span><text:span text:style-name="T193">max. ZS TW des Ziels anwenden</text:span><text:span text:style-name="T192">]</text:span></text:p>
      <text:p text:style-name="P23"><text:span text:style-name="T194">U</text:span><text:span text:style-name="T195">nheiliges vertreiben</text:span><text:span text:style-name="T196"><text:tab/><text:tab/> <text:s text:c="4"/></text:span><text:span text:style-name="T197">w</text:span><text:span text:style-name="T198">20 + Persönlichkeitmod + Zauberstufe + Glücksmod </text:span><text:span text:style-name="T199">=</text:span><text:span text:style-name="T198"> </text:span><text:span text:style-name="T200">w20+</text:span><text:span text:style-name="T201">6</text:span></text:p>
      <text:p text:style-name="P24">1-11<text:tab/> <text:s/><text:span text:style-name="T177">Fehlschlag, Ungnade+1<text:tab/><text:tab/><text:tab/><text:tab/><text:tab/></text:span>12-13<text:span text:style-name="T177"> </text:span><text:span text:style-name="T202">auf 9m </text:span><text:span text:style-name="T177">1 vertr</text:span><text:span text:style-name="T202">eiben, </text:span><text:span text:style-name="T203">Willen negiert</text:span></text:p>
      <text:p text:style-name="P25">14-17<text:span text:style-name="T177"> </text:span><text:span text:style-name="T202">auf 9m </text:span><text:span text:style-name="T177">w3+ZS <text:s/>vertr</text:span><text:span text:style-name="T202">eiben, </text:span><text:span text:style-name="T203">Willen negiert</text:span><text:span text:style-name="T177"><text:tab/></text:span>18-19<text:span text:style-name="T177"> </text:span><text:span text:style-name="T202">auf 9m </text:span><text:span text:style-name="T177">w4+ZS vertr</text:span><text:span text:style-name="T202">eiben, </text:span><text:span text:style-name="T203">Willen negiert</text:span></text:p>
      <text:p text:style-name="P26"><text:span text:style-name="T204">20-23</text:span><text:span text:style-name="T177"> </text:span><text:span text:style-name="T202">auf </text:span><text:span text:style-name="T205">18</text:span><text:span text:style-name="T202">m </text:span><text:span text:style-name="T177">w</text:span><text:span text:style-name="T205">6</text:span><text:span text:style-name="T177">+ZS vertr</text:span><text:span text:style-name="T202">eiben, </text:span><text:span text:style-name="T203">Willen negiert</text:span><text:span text:style-name="T202"><text:tab/></text:span>24-2<text:span text:style-name="T206">7</text:span> <text:span text:style-name="T202">auf 1</text:span><text:span text:style-name="T177">8m w8+ZS vertr</text:span><text:span text:style-name="T202">eiben, </text:span><text:span text:style-name="T205">w3 Schaden<text:line-break/></text:span>28-29<text:span text:style-name="T177"> </text:span><text:span text:style-name="T202">auf 18m </text:span><text:span text:style-name="T177">2w6+ZS vertr</text:span><text:span text:style-name="T202">eiben</text:span><text:span text:style-name="T177">, w4 </text:span><text:span text:style-name="T207">Schad</text:span><text:span text:style-name="T208">en<text:tab/></text:span>30-31 <text:span text:style-name="T202">auf 3</text:span><text:span text:style-name="T177">6m w8+ZS </text:span><text:span text:style-name="T209">tot<text:line-break/></text:span>3<text:span text:style-name="T210">2+</text:span><text:span text:style-name="T211"><text:tab/> <text:s text:c="2"/></text:span><text:span text:style-name="T202">auf </text:span><text:span text:style-name="T211">72</text:span><text:span text:style-name="T177">m </text:span><text:span text:style-name="T211">2</text:span><text:span text:style-name="T177">w</text:span><text:span text:style-name="T211">6</text:span><text:span text:style-name="T177">+ZS </text:span><text:span text:style-name="T209">tot</text:span><text:span text:style-name="T207"><text:tab/><text:tab/><text:tab/><text:tab/><text:tab/><text:tab/></text:span><text:span text:style-name="T212">[</text:span><text:span text:style-name="T213">für TW&gt;</text:span><text:span text:style-name="T214">1</text:span><text:span text:style-name="T213"> </text:span><text:span text:style-name="T214">alles </text:span><text:span text:style-name="T213">entsprechend reduziert</text:span><text:span text:style-name="T212">]<text:line-break/></text:span><text:span text:style-name="T215">G</text:span><text:span text:style-name="T216">öttlichen </text:span><text:span text:style-name="T217">B</text:span><text:span text:style-name="T216">eistand </text:span><text:span text:style-name="T218">erflehen</text:span><text:span text:style-name="T219"><text:tab/><text:tab/><text:tab/></text:span><text:span text:style-name="T220">w20 + Persönlichkeitsmod + Zauberstufe </text:span><text:span text:style-name="T221">= </text:span><text:span text:style-name="T222">w20+</text:span><text:span text:style-name="T223">3</text:span><text:span text:style-name="T224"><text:line-break/></text:span><text:span text:style-name="T225">immer </text:span><text:span text:style-name="T226">Ungnade +10<text:tab/><text:tab/></text:span><text:span text:style-name="T227">Effekt </text:span><text:span text:style-name="T228">z.B.: </text:span><text:span text:style-name="T226">Kerze anzünden: 10, Flammensäule: 18</text:span></text:p>
      <text:p text:style-name="P27"><text:soft-page-break/><text:span text:style-name="T229"/></text:p>
      <table:table table:name="Table2" table:style-name="Table2">
        <table:table-column table:style-name="Table2.A"/>
        <table:table-column table:style-name="Table2.B"/>
        <table:table-column table:style-name="Table2.C"/>
        <table:table-column table:style-name="Table2.D"/>
        <table:table-column table:style-name="Table2.E"/>
        <table:table-column table:style-name="Table2.D"/>
        <table:table-column table:style-name="Table2.G"/>
        <table:table-column table:style-name="Table2.H"/>
        <table:table-row>
          <table:table-cell table:style-name="Table2.A1" office:value-type="string">
            <text:p text:style-name="P28">Kleriker</text:p>
            <text:p text:style-name="P29">Stufe</text:p>
          </table:table-cell>
          <table:table-cell table:style-name="Table2.A1" office:value-type="string">
            <text:p text:style-name="P30">Angriff</text:p>
          </table:table-cell>
          <table:table-cell table:style-name="Table2.A1" office:value-type="string">
            <text:p text:style-name="P31"><text:span text:style-name="T230">Volltreffer-würfel</text:span>/Tabelle</text:p>
          </table:table-cell>
          <table:table-cell table:style-name="Table2.A1" office:value-type="string">
            <text:p text:style-name="P31">Aktions-</text:p>
            <text:p text:style-name="P31">würfel</text:p>
          </table:table-cell>
          <table:table-cell table:style-name="Table2.A1" office:value-type="string">
            <text:p text:style-name="P31">Reflex</text:p>
          </table:table-cell>
          <table:table-cell table:style-name="Table2.A1" office:value-type="string">
            <text:p text:style-name="P31">Zähigkeit</text:p>
          </table:table-cell>
          <table:table-cell table:style-name="Table2.A1" office:value-type="string">
            <text:p text:style-name="P31">Willen</text:p>
          </table:table-cell>
          <table:table-cell table:style-name="Table2.H1" office:value-type="string">
            <text:p text:style-name="P30">Zauber <text:span text:style-name="T231">pro </text:span>Stufe</text:p>
            <text:p text:style-name="P30">1 <text:s text:c="2"/>2 <text:s text:c="2"/>3 <text:s text:c="2"/>4 <text:s text:c="2"/>5</text:p>
          </table:table-cell>
        </table:table-row>
        <table:table-row>
          <table:table-cell table:style-name="Table2.A2" office:value-type="string">
            <text:p text:style-name="P31">1</text:p>
          </table:table-cell>
          <table:table-cell table:style-name="Table2.A2" office:value-type="string">
            <text:p text:style-name="P30">+0</text:p>
          </table:table-cell>
          <table:table-cell table:style-name="Table2.A2" office:value-type="string">
            <text:p text:style-name="P31">w<text:span text:style-name="T232">8</text:span>/III</text:p>
          </table:table-cell>
          <table:table-cell table:style-name="Table2.A2" office:value-type="string">
            <text:p text:style-name="P31">w20</text:p>
          </table:table-cell>
          <table:table-cell table:style-name="Table2.A2" office:value-type="string">
            <text:p text:style-name="P31">+<text:span text:style-name="T232">0</text:span></text:p>
          </table:table-cell>
          <table:table-cell table:style-name="Table2.A2" office:value-type="string">
            <text:p text:style-name="P31">+1</text:p>
          </table:table-cell>
          <table:table-cell table:style-name="Table2.A2" office:value-type="string">
            <text:p text:style-name="P31">+<text:span text:style-name="T233">1</text:span></text:p>
          </table:table-cell>
          <table:table-cell table:style-name="Table2.H2" office:value-type="string">
            <text:p text:style-name="P32">4 <text:s text:c="2"/><text:span text:style-name="T234">−</text:span><text:span text:style-name="T235"> <text:s text:c="2"/></text:span><text:span text:style-name="T234">−</text:span><text:span text:style-name="T235"> <text:s text:c="3"/></text:span><text:span text:style-name="T234">−</text:span><text:span text:style-name="T235"> <text:s text:c="2"/></text:span><text:span text:style-name="T234">−</text:span></text:p>
          </table:table-cell>
        </table:table-row>
        <table:table-row>
          <table:table-cell table:style-name="Table2.A2" office:value-type="string">
            <text:p text:style-name="P31">2</text:p>
          </table:table-cell>
          <table:table-cell table:style-name="Table2.A2" office:value-type="string">
            <text:p text:style-name="P30">+1</text:p>
          </table:table-cell>
          <table:table-cell table:style-name="Table2.A2" office:value-type="string">
            <text:p text:style-name="P31">w<text:span text:style-name="T232">8</text:span>/III</text:p>
          </table:table-cell>
          <table:table-cell table:style-name="Table2.A2" office:value-type="string">
            <text:p text:style-name="P31">w20</text:p>
          </table:table-cell>
          <table:table-cell table:style-name="Table2.A2" office:value-type="string">
            <text:p text:style-name="P31">+<text:span text:style-name="T232">0</text:span></text:p>
          </table:table-cell>
          <table:table-cell table:style-name="Table2.A2" office:value-type="string">
            <text:p text:style-name="P31">+1</text:p>
          </table:table-cell>
          <table:table-cell table:style-name="Table2.A2" office:value-type="string">
            <text:p text:style-name="P31">+<text:span text:style-name="T233">1</text:span></text:p>
          </table:table-cell>
          <table:table-cell table:style-name="Table2.H2" office:value-type="string">
            <text:p text:style-name="P30">5 <text:s/><text:span text:style-name="T235"><text:s/></text:span><text:span text:style-name="T236">−</text:span><text:span text:style-name="T237"> <text:s text:c="2"/></text:span><text:span text:style-name="T236">−</text:span><text:span text:style-name="T237"> <text:s text:c="3"/></text:span><text:span text:style-name="T236">−</text:span><text:span text:style-name="T237"> <text:s text:c="2"/></text:span><text:span text:style-name="T236">−</text:span></text:p>
          </table:table-cell>
        </table:table-row>
        <table:table-row>
          <table:table-cell table:style-name="Table2.A2" office:value-type="string">
            <text:p text:style-name="P31">3</text:p>
          </table:table-cell>
          <table:table-cell table:style-name="Table2.A2" office:value-type="string">
            <text:p text:style-name="P30">+2</text:p>
          </table:table-cell>
          <table:table-cell table:style-name="Table2.A2" office:value-type="string">
            <text:p text:style-name="P31">w1<text:span text:style-name="T232">0</text:span>/I<text:span text:style-name="T233">II</text:span></text:p>
          </table:table-cell>
          <table:table-cell table:style-name="Table2.A2" office:value-type="string">
            <text:p text:style-name="P31">w20</text:p>
          </table:table-cell>
          <table:table-cell table:style-name="Table2.A2" office:value-type="string">
            <text:p text:style-name="P31">+1</text:p>
          </table:table-cell>
          <table:table-cell table:style-name="Table2.A2" office:value-type="string">
            <text:p text:style-name="P31">+<text:span text:style-name="T232">1</text:span></text:p>
          </table:table-cell>
          <table:table-cell table:style-name="Table2.A2" office:value-type="string">
            <text:p text:style-name="P31">+<text:span text:style-name="T232">2</text:span></text:p>
          </table:table-cell>
          <table:table-cell table:style-name="Table2.H2" office:value-type="string">
            <text:p text:style-name="P30">5 <text:s text:c="2"/>3 <text:s text:c="2"/><text:span text:style-name="T236">− </text:span><text:span text:style-name="T237"><text:s text:c="3"/></text:span><text:span text:style-name="T236">−</text:span><text:span text:style-name="T237"> <text:s text:c="2"/></text:span><text:span text:style-name="T236">−</text:span></text:p>
          </table:table-cell>
        </table:table-row>
        <table:table-row>
          <table:table-cell table:style-name="Table2.A2" office:value-type="string">
            <text:p text:style-name="P31">4</text:p>
          </table:table-cell>
          <table:table-cell table:style-name="Table2.A2" office:value-type="string">
            <text:p text:style-name="P30">+2</text:p>
          </table:table-cell>
          <table:table-cell table:style-name="Table2.A2" office:value-type="string">
            <text:p text:style-name="P31">w<text:span text:style-name="T233">1</text:span><text:span text:style-name="T232">0</text:span>/I<text:span text:style-name="T232">II</text:span></text:p>
          </table:table-cell>
          <table:table-cell table:style-name="Table2.A2" office:value-type="string">
            <text:p text:style-name="P31">w20</text:p>
          </table:table-cell>
          <table:table-cell table:style-name="Table2.A2" office:value-type="string">
            <text:p text:style-name="P31">+<text:span text:style-name="T232">1</text:span></text:p>
          </table:table-cell>
          <table:table-cell table:style-name="Table2.A2" office:value-type="string">
            <text:p text:style-name="P31">+2</text:p>
          </table:table-cell>
          <table:table-cell table:style-name="Table2.A2" office:value-type="string">
            <text:p text:style-name="P31">+<text:span text:style-name="T233">2</text:span></text:p>
          </table:table-cell>
          <table:table-cell table:style-name="Table2.H2" office:value-type="string">
            <text:p text:style-name="P30">6 <text:s text:c="2"/>4 <text:s text:c="2"/><text:span text:style-name="T236">−</text:span><text:span text:style-name="T237"> <text:s text:c="3"/></text:span><text:span text:style-name="T236">−</text:span><text:span text:style-name="T237"> <text:s text:c="2"/></text:span><text:span text:style-name="T236">−</text:span></text:p>
          </table:table-cell>
        </table:table-row>
        <table:table-row>
          <table:table-cell table:style-name="Table2.A2" office:value-type="string">
            <text:p text:style-name="P31">5</text:p>
          </table:table-cell>
          <table:table-cell table:style-name="Table2.A2" office:value-type="string">
            <text:p text:style-name="P30">+3</text:p>
          </table:table-cell>
          <table:table-cell table:style-name="Table2.A2" office:value-type="string">
            <text:p text:style-name="P31">w<text:span text:style-name="T232">12</text:span>/<text:span text:style-name="T233">I</text:span><text:span text:style-name="T232">II</text:span></text:p>
          </table:table-cell>
          <table:table-cell table:style-name="Table2.A2" office:value-type="string">
            <text:p text:style-name="P31">w20</text:p>
          </table:table-cell>
          <table:table-cell table:style-name="Table2.A2" office:value-type="string">
            <text:p text:style-name="P31">+<text:span text:style-name="T232">1</text:span></text:p>
          </table:table-cell>
          <table:table-cell table:style-name="Table2.A2" office:value-type="string">
            <text:p text:style-name="P31">+<text:span text:style-name="T232">2</text:span></text:p>
          </table:table-cell>
          <table:table-cell table:style-name="Table2.A2" office:value-type="string">
            <text:p text:style-name="P31">+<text:span text:style-name="T232">3</text:span></text:p>
          </table:table-cell>
          <table:table-cell table:style-name="Table2.H2" office:value-type="string">
            <text:p text:style-name="P30">6 <text:s text:c="2"/>5 <text:s text:c="2"/><text:span text:style-name="T238">2</text:span><text:span text:style-name="T237"> <text:s text:c="3"/></text:span><text:span text:style-name="T236">−</text:span><text:span text:style-name="T237"> <text:s text:c="2"/></text:span><text:span text:style-name="T236">−</text:span></text:p>
          </table:table-cell>
        </table:table-row>
        <table:table-row>
          <table:table-cell table:style-name="Table2.A2" office:value-type="string">
            <text:p text:style-name="P31">6</text:p>
          </table:table-cell>
          <table:table-cell table:style-name="Table2.A2" office:value-type="string">
            <text:p text:style-name="P30">+4</text:p>
          </table:table-cell>
          <table:table-cell table:style-name="Table2.A2" office:value-type="string">
            <text:p text:style-name="P31">w<text:span text:style-name="T232">12</text:span>/<text:span text:style-name="T232">III</text:span></text:p>
          </table:table-cell>
          <table:table-cell table:style-name="Table2.A2" office:value-type="string">
            <text:p text:style-name="P31">w20+w1<text:span text:style-name="T232">4</text:span></text:p>
          </table:table-cell>
          <table:table-cell table:style-name="Table2.A2" office:value-type="string">
            <text:p text:style-name="P31">+2</text:p>
          </table:table-cell>
          <table:table-cell table:style-name="Table2.A2" office:value-type="string">
            <text:p text:style-name="P31">+<text:span text:style-name="T232">2</text:span></text:p>
          </table:table-cell>
          <table:table-cell table:style-name="Table2.A2" office:value-type="string">
            <text:p text:style-name="P31">+<text:span text:style-name="T232">4</text:span></text:p>
          </table:table-cell>
          <table:table-cell table:style-name="Table2.H2" office:value-type="string">
            <text:p text:style-name="P30"><text:span text:style-name="T239">7</text:span> <text:s text:c="2"/>5 <text:s text:c="2"/><text:span text:style-name="T240">3</text:span><text:span text:style-name="T237"> <text:s text:c="3"/></text:span><text:span text:style-name="T236">−</text:span><text:span text:style-name="T237"> <text:s text:c="2"/></text:span><text:span text:style-name="T236">−</text:span></text:p>
          </table:table-cell>
        </table:table-row>
        <table:table-row>
          <table:table-cell table:style-name="Table2.A2" office:value-type="string">
            <text:p text:style-name="P31">7</text:p>
          </table:table-cell>
          <table:table-cell table:style-name="Table2.A2" office:value-type="string">
            <text:p text:style-name="P31">+<text:span text:style-name="T232">5</text:span></text:p>
          </table:table-cell>
          <table:table-cell table:style-name="Table2.A2" office:value-type="string">
            <text:p text:style-name="P31">w<text:span text:style-name="T232">14</text:span>/<text:span text:style-name="T232">III</text:span></text:p>
          </table:table-cell>
          <table:table-cell table:style-name="Table2.A2" office:value-type="string">
            <text:p text:style-name="P31">w20<text:span text:style-name="T232">+w16</text:span></text:p>
          </table:table-cell>
          <table:table-cell table:style-name="Table2.A2" office:value-type="string">
            <text:p text:style-name="P31">+<text:span text:style-name="T232">2</text:span></text:p>
          </table:table-cell>
          <table:table-cell table:style-name="Table2.A2" office:value-type="string">
            <text:p text:style-name="P31">+<text:span text:style-name="T232">3</text:span></text:p>
          </table:table-cell>
          <table:table-cell table:style-name="Table2.A2" office:value-type="string">
            <text:p text:style-name="P31">+<text:span text:style-name="T232">4</text:span></text:p>
          </table:table-cell>
          <table:table-cell table:style-name="Table2.H2" office:value-type="string">
            <text:p text:style-name="P30"><text:span text:style-name="T239">7</text:span> <text:s text:c="2"/><text:span text:style-name="T239">6</text:span> <text:s text:c="2"/><text:span text:style-name="T240">4</text:span><text:span text:style-name="T237"> <text:s text:c="3"/></text:span><text:span text:style-name="T240">1</text:span><text:span text:style-name="T237"> <text:s text:c="2"/></text:span><text:span text:style-name="T236">−</text:span></text:p>
          </table:table-cell>
        </table:table-row>
        <table:table-row>
          <table:table-cell table:style-name="Table2.A2" office:value-type="string">
            <text:p text:style-name="P31">8</text:p>
          </table:table-cell>
          <table:table-cell table:style-name="Table2.A2" office:value-type="string">
            <text:p text:style-name="P31">+<text:span text:style-name="T232">5</text:span></text:p>
          </table:table-cell>
          <table:table-cell table:style-name="Table2.A2" office:value-type="string">
            <text:p text:style-name="P31">w<text:span text:style-name="T232">14</text:span>/<text:span text:style-name="T232">III</text:span></text:p>
          </table:table-cell>
          <table:table-cell table:style-name="Table2.A2" office:value-type="string">
            <text:p text:style-name="P31"><text:span text:style-name="T232">2</text:span>w20</text:p>
          </table:table-cell>
          <table:table-cell table:style-name="Table2.A2" office:value-type="string">
            <text:p text:style-name="P31">+<text:span text:style-name="T232">2</text:span></text:p>
          </table:table-cell>
          <table:table-cell table:style-name="Table2.A2" office:value-type="string">
            <text:p text:style-name="P31">+<text:span text:style-name="T232">3</text:span></text:p>
          </table:table-cell>
          <table:table-cell table:style-name="Table2.A2" office:value-type="string">
            <text:p text:style-name="P31">+<text:span text:style-name="T232">5</text:span></text:p>
          </table:table-cell>
          <table:table-cell table:style-name="Table2.H2" office:value-type="string">
            <text:p text:style-name="P30"><text:span text:style-name="T239">8</text:span> <text:s text:c="2"/><text:span text:style-name="T239">6</text:span> <text:s text:c="2"/><text:span text:style-name="T240">5</text:span><text:span text:style-name="T237"> <text:s text:c="3"/></text:span><text:span text:style-name="T240">2</text:span><text:span text:style-name="T237"> <text:s text:c="2"/></text:span><text:span text:style-name="T236">−</text:span></text:p>
          </table:table-cell>
        </table:table-row>
        <table:table-row>
          <table:table-cell table:style-name="Table2.A2" office:value-type="string">
            <text:p text:style-name="P31">9</text:p>
          </table:table-cell>
          <table:table-cell table:style-name="Table2.A2" office:value-type="string">
            <text:p text:style-name="P31">+<text:span text:style-name="T232">6</text:span></text:p>
          </table:table-cell>
          <table:table-cell table:style-name="Table2.A2" office:value-type="string">
            <text:p text:style-name="P31">w<text:span text:style-name="T232">16</text:span>/<text:span text:style-name="T232">III</text:span></text:p>
          </table:table-cell>
          <table:table-cell table:style-name="Table2.A2" office:value-type="string">
            <text:p text:style-name="P31">2w20</text:p>
          </table:table-cell>
          <table:table-cell table:style-name="Table2.A2" office:value-type="string">
            <text:p text:style-name="P31">+3</text:p>
          </table:table-cell>
          <table:table-cell table:style-name="Table2.A2" office:value-type="string">
            <text:p text:style-name="P31">+<text:span text:style-name="T232">3</text:span></text:p>
          </table:table-cell>
          <table:table-cell table:style-name="Table2.A2" office:value-type="string">
            <text:p text:style-name="P31">+<text:span text:style-name="T232">5</text:span></text:p>
          </table:table-cell>
          <table:table-cell table:style-name="Table2.H2" office:value-type="string">
            <text:p text:style-name="P30"><text:span text:style-name="T239">8</text:span> <text:s text:c="2"/><text:span text:style-name="T239">7</text:span> <text:s text:c="2"/><text:span text:style-name="T240">5</text:span><text:span text:style-name="T237"> <text:s text:c="3"/></text:span><text:span text:style-name="T240">3</text:span><text:span text:style-name="T237"> <text:s text:c="2"/></text:span><text:span text:style-name="T240">1</text:span></text:p>
          </table:table-cell>
        </table:table-row>
        <table:table-row>
          <table:table-cell table:style-name="Table2.A2" office:value-type="string">
            <text:p text:style-name="P31">10</text:p>
          </table:table-cell>
          <table:table-cell table:style-name="Table2.A2" office:value-type="string">
            <text:p text:style-name="P31">+<text:span text:style-name="T232">7</text:span></text:p>
          </table:table-cell>
          <table:table-cell table:style-name="Table2.A2" office:value-type="string">
            <text:p text:style-name="P31"><text:span text:style-name="T232">w16</text:span>/<text:span text:style-name="T232">III</text:span></text:p>
          </table:table-cell>
          <table:table-cell table:style-name="Table2.A2" office:value-type="string">
            <text:p text:style-name="P31">2w20</text:p>
          </table:table-cell>
          <table:table-cell table:style-name="Table2.A2" office:value-type="string">
            <text:p text:style-name="P31">+<text:span text:style-name="T232">3</text:span></text:p>
          </table:table-cell>
          <table:table-cell table:style-name="Table2.A2" office:value-type="string">
            <text:p text:style-name="P31">+<text:span text:style-name="T232">4</text:span></text:p>
          </table:table-cell>
          <table:table-cell table:style-name="Table2.A2" office:value-type="string">
            <text:p text:style-name="P31">+<text:span text:style-name="T232">6</text:span></text:p>
          </table:table-cell>
          <table:table-cell table:style-name="Table2.H2" office:value-type="string">
            <text:p text:style-name="P30"><text:span text:style-name="T239">9</text:span> <text:s text:c="2"/><text:span text:style-name="T239">7</text:span> <text:s text:c="2"/><text:span text:style-name="T240">6</text:span><text:span text:style-name="T237"> <text:s text:c="3"/></text:span><text:span text:style-name="T240">4</text:span><text:span text:style-name="T237"> <text:s text:c="2"/></text:span><text:span text:style-name="T240">2</text:span></text:p>
          </table:table-cell>
        </table:table-row>
      </table:table>
      <text:p text:style-name="P33"><text:s/></text:p>
      <text:p text:style-name="P34"><text:span text:style-name="T241">Merkmale Kleriker: w8</text:span><text:span text:style-name="T242"> Leben/Stufe</text:span></text:p>
      <text:p text:style-name="P35"><text:s/></text:p>
      <text:p text:style-name="P34">Ungnade</text:p>
      <text:p text:style-name="P36"><text:span text:style-name="T243">jeder</text:span> misslungene Zauber bewirkt Ungnade+1; -<text:span text:style-name="T244">w6 Ungnade pro Tag; </text:span><text:span text:style-name="T245">Opfergabe: </text:span><text:span text:style-name="T246">50 Gold für -1 Ungnade;</text:span></text:p>
      <text:p text:style-name="P37"><text:span text:style-name="T247">ein Zauberwurf im Bereich der Ungnade </text:span><text:span text:style-name="T248">oder eine gewürfelte 1 </text:span><text:span text:style-name="T247">bewirkt Ungnade+1 und einen </text:span><text:span text:style-name="T249">Wurf </text:span><text:span text:style-name="T250">auf </text:span><text:span text:style-name="T249">die<text:line-break/></text:span><text:span text:style-name="T247">Ungnad</text:span><text:span text:style-name="T249">e-Tabelle </text:span><text:span text:style-name="T251">mit </text:span><text:span text:style-name="T252">(</text:span><text:span text:style-name="T251">Zauberwurf – </text:span><text:span text:style-name="T253">Glücksmod</text:span><text:span text:style-name="T254">ifikator</text:span><text:span text:style-name="T252">) </text:span><text:span text:style-name="T251">* w4; </text:span><text:span text:style-name="T255">Ungnade bei Handeln gegen Gesinnung/Gott</text:span></text:p>
      <text:p text:style-name="P38"><text:s/></text:p>
      <text:p text:style-name="P39"><text:span text:style-name="T256">Götter der </text:span><text:span text:style-name="T257">Ordnung</text:span></text:p>
      <text:p text:style-name="P40"><text:span text:style-name="T62">Shul</text:span><text:span text:style-name="T235">:</text:span> Mondgott,<text:tab/><text:tab/><text:tab/><text:span text:style-name="T25">Klazath</text:span>: Kriegsgott,<text:tab/><text:span text:style-name="T62">Ulesh</text:span><text:span text:style-name="T235">:</text:span> Friedensgott,<text:tab/><text:span text:style-name="T25">Choranus</text:span>: Schöpfungsgott,<text:line-break/><text:span text:style-name="T25">Daenthar</text:span>: Herr von Erde &amp; Fleiß,<text:tab/><text:tab/><text:tab/><text:tab/><text:span text:style-name="T25">Gorhan</text:span>: Gott der Rache und Tapferkeit,</text:p>
      <text:p text:style-name="P40"><text:span text:style-name="T25">Justitia</text:span>: Göttin der Gerechtigkeit und Gnade,<text:tab/><text:tab/><text:span text:style-name="T25">Aristemis</text:span>: Göttin der Seher und Strategen</text:p>
      <text:p text:style-name="P41"><text:span text:style-name="T257">Neutral</text:span><text:span text:style-name="T256">e Götter</text:span></text:p>
      <text:p text:style-name="P40"><text:span text:style-name="T25">Amun Tor</text:span>: Gott der Rätsel,<text:tab/><text:tab/><text:span text:style-name="T25">Ildavir</text:span>: Göttin der Natur,<text:tab/><text:tab/><text:tab/><text:tab/><text:span text:style-name="T25">Pelagia</text:span>: Göttin der See,</text:p>
      <text:p text:style-name="P40"><text:span text:style-name="T25">Cthulhu</text:span>: Priester der Alten,<text:tab/><text:span text:style-name="T258">Lotan</text:span><text:span text:style-name="T259">: die Verschlingerin, Herrin der Tiefsee</text:span></text:p>
      <text:p text:style-name="P41"><text:span text:style-name="T256">Götter des </text:span><text:span text:style-name="T257">Chaos</text:span></text:p>
      <text:p text:style-name="P40"><text:span text:style-name="T25">Ahriman</text:span>: Gott des Todes,<text:tab/><text:tab/><text:span text:style-name="T25">Azi Dahaka</text:span>: Dämonenfürst der Stürme &amp; Wüsten,</text:p>
      <text:p text:style-name="P40"><text:span text:style-name="T25">Bobugbubilz/</text:span><text:span text:style-name="T260">Schnatermann</text:span><text:span text:style-name="T261">: </text:span>Dämonenfürst der Amphibien,<text:tab/><text:tab/><text:tab/><text:span text:style-name="T25">Cadixtat</text:span>: Chaostitan,</text:p>
      <text:p text:style-name="P40"><text:span text:style-name="T25">Nimlurun</text:span>: Herr des Unrats,<text:tab/><text:span text:style-name="T25">Malotoch</text:span>: Aaskrähengott</text:p>
      <text:p text:style-name="P38"><text:s/></text:p>
      <text:p text:style-name="P39"><text:span text:style-name="T262">erlaubte </text:span>Waffen</text:p>
      <text:p text:style-name="P42"><text:span text:style-name="T263">Neutral</text:span><text:span text:style-name="T257"><text:tab/></text:span><text:span text:style-name="T264">Zweihänder w10,<text:tab/>Langschwert w8,<text:tab/>Kurzschwert w6,<text:tab/></text:span>Streitkolben <text:span text:style-name="T265">w6,</text:span></text:p>
      <text:p text:style-name="P42"><text:tab/><text:tab/>Stab <text:span text:style-name="T265">w4</text:span>,<text:tab/><text:tab/><text:tab/>Dolch <text:span text:style-name="T265">w4</text:span>,<text:tab/><text:tab/><text:tab/>Schleuder <text:span text:style-name="T266">w4</text:span></text:p>
      <text:p text:style-name="P38"><text:s/></text:p>
      <text:p text:style-name="P39"><text:span text:style-name="T267">u</text:span>nheilig<text:span text:style-name="T268">e Wesen</text:span></text:p>
      <text:p text:style-name="P43"><text:span text:style-name="T25">Ordnung</text:span><text:tab/><text:tab/>Untote, Dämonen, Teufel, chaotische <text:span text:style-name="T269">E</text:span>xternare, Monster (Basilisk, Medus<text:span text:style-name="T269">a</text:span>),<text:line-break/><text:tab/><text:tab/><text:tab/>Chaos <text:span text:style-name="T269">P</text:span>rimare, chaotische Humanoide (Orks), chaotische Drachen</text:p>
      <text:p text:style-name="P43"><text:span text:style-name="T25">Neutral</text:span><text:tab/><text:tab/>Tiere, Untote, Dämonen, Teufel, Monster (Basilisk, Medusa), Werwölfe,<text:line-break/><text:tab/><text:tab/><text:tab/>Unnatürliche Wesen (Otyughs, Schleime)</text:p>
      <text:p text:style-name="P37"><text:span text:style-name="T270">Chaos</text:span><text:span text:style-name="T271"><text:tab/><text:tab/>Engel, Paladine, rechtschaffene Drachen, Fürsten der Ordnung, rechtschaffene Primare und<text:line-break/><text:tab/><text:tab/><text:tab/>Humanoide mit rechtschaffener Gesinnung (z. B. Goblins)</text:span></text:p>
      <text:p text:style-name="P44">Tabelle 5-7: Göttliche Ungnade<text:span text:style-name="T272"> </text:span><text:span text:style-name="T273">(</text:span><text:span text:style-name="T272">Zauberwurf – </text:span><text:span text:style-name="T273">Glücksmod</text:span><text:span text:style-name="T274">ifikator</text:span><text:span text:style-name="T273">) </text:span><text:span text:style-name="T272">* w4</text:span></text:p>
      <text:p text:style-name="P45"><text:span text:style-name="T275"><text:s text:c="2"/></text:span><text:span text:style-name="T25">1-</text:span><text:tab/>Du musst Buße tun <text:span text:style-name="T276">und</text:span> darfst 10 Minuten nur noch Gesänge und Gebetslieder von dir geben. *</text:p>
      <text:p text:style-name="P46"><text:s text:c="2"/><text:span text:style-name="T25">2</text:span><text:tab/>Du musst sofort um Vergebung bitten und dazu mindestens eine Stunde <text:span text:style-name="T277">am Stück </text:span>beten. Gelingt <text:span text:style-name="T277">es<text:tab/></text:span></text:p>
      <text:p text:style-name="P46"><text:span text:style-name="T277"><text:tab/>dir</text:span> in den folgenden 2 Stunden nicht, ernte<text:span text:style-name="T277">s</text:span>t <text:span text:style-name="T277">du</text:span> das Missfallen <text:span text:style-name="T277">d</text:span>einer Gottheit <text:span text:style-name="T277">und</text:span> erhältst -1 auf alle<text:tab/></text:p>
      <text:p text:style-name="P46"><text:tab/>Zauberwürfe, bis <text:span text:style-name="T277">du</text:span> die volle Stunde beendet ha<text:span text:style-name="T277">s</text:span>t. *<text:tab/><text:tab/><text:tab/><text:tab/><text:tab/><text:tab/><text:tab/><text:tab/><text:tab/><text:tab/></text:p>
      <text:p text:style-name="P45"><text:s text:c="2"/><text:span text:style-name="T25">3</text:span><text:tab/>Du musst die Macht deine<text:span text:style-name="T278">s</text:span> Gott<text:span text:style-name="T278">es</text:span> mehren, indem du bis zum Sonnenaufgang einen neuen Anhänger</text:p>
      <text:p text:style-name="P45"><text:tab/>finde<text:span text:style-name="T276">st</text:span> <text:span text:style-name="T278">oder</text:span> für 24 Stunden -1 auf alle Würfe <text:span text:style-name="T276">erleidest</text:span>.</text:p>
      <text:p text:style-name="P46"><text:s text:c="2"/><text:span text:style-name="T25">4</text:span><text:tab/>Du erleidest sofort -1 auf alle Zauberwürfe bis zum nächsten Tag.<text:tab/><text:tab/><text:tab/><text:tab/><text:tab/><text:tab/><text:tab/></text:p>
      <text:p text:style-name="P45"><text:s text:c="2"/><text:span text:style-name="T25">5</text:span><text:tab/>D<text:span text:style-name="T279">u</text:span> muss<text:span text:style-name="T279">t</text:span> <text:span text:style-name="T279">d</text:span>ich einer Prüfung <text:span text:style-name="T279">d</text:span>einer Demut unterziehen. Für den Rest des Tages muss<text:span text:style-name="T279">t</text:span> <text:span text:style-name="T279">du</text:span> <text:span text:style-name="T279">dich </text:span>allen</text:p>
      <text:p text:style-name="P45"><text:tab/>anderen Charakteren und Wesen fügen, als wären sie <text:span text:style-name="T279">d</text:span>eine Oberen. Versag<text:span text:style-name="T279">s</text:span>t <text:span text:style-name="T279">du</text:span> dabei (nach<text:line-break/><text:tab/>Ermessen des <text:span text:style-name="T279">Richters</text:span>), verlier<text:span text:style-name="T279">s</text:span>t <text:span text:style-name="T279">du</text:span> sofort für den Rest des Tages sämtliche Zauberfähigkeiten (auch<text:line-break/><text:tab/>Heilung und Hände auflegen).</text:p>
      <text:p text:style-name="P46"><text:s text:c="2"/><text:span text:style-name="T25">6</text:span><text:tab/>Du erleidest einen sofortigen Malus von -1 auf Hände auflegen, bis du dich auf eine Heilungs-Queste<text:tab/></text:p>
      <text:p text:style-name="P46"><text:tab/>begibst. Die Queste bestimm<text:span text:style-name="T279">s</text:span>t du selbst, aber es sollte um die Heilung von Verletzten, Blinden,<text:tab/><text:tab/></text:p>
      <text:p text:style-name="P46"><text:tab/>Lahmen und Kranken gehen. Ist die Mission vollendet, hebt dein Gott den Malus auf. Solange er<text:tab/><text:tab/></text:p>
      <text:p text:style-name="P46"><text:tab/>besteht, gilt er für Hände auflegen, auch wenn der normale Ungnadebereich auf 1 zurückgefallen ist.<text:tab/></text:p>
      <text:p text:style-name="P45"><text:s text:c="2"/><text:span text:style-name="T25">7</text:span><text:tab/>Du musst dich einer Glaubensprüfung unterziehen. Du wirst mit einer Krankheit geschlagen, die dich<text:line-break/><text:tab/>je 1 Punkt Stärke, Geschicklichkeit und Ausdauer kostet. D<text:span text:style-name="T280">ie</text:span> Attributspunkte heil<text:span text:style-name="T280">en</text:span> auf natürliche<text:line-break/><text:tab/>Weise um 1 Punkt pro Tag. Dir ist es verboten, sie magisch zu heilen. Falls du die Prüfung bestehst,<text:tab/></text:p>
      <text:p text:style-name="P45"><text:tab/>wird alles wie vorher, falls nicht vergrößert sich dein Ungnadebereich permanent um einen Punkt.</text:p>
      <text:p text:style-name="P46"><text:s text:c="2"/><text:span text:style-name="T25">8</text:span><text:tab/>Du erleidest für einen Tag -4 auf Zauberwürfe für den Zauber, durch den du in Ungnade gefallen bist.<text:tab/></text:p>
      <text:p text:style-name="P46"><text:tab/>Dies beinhaltet auch Hände auflegen und Unheiliges Vertreiben, falls diese die Ungnade einbrachten.<text:tab/></text:p>
      <text:p text:style-name="P45"><text:s text:c="2"/><text:span text:style-name="T25">9</text:span><text:tab/>Du erleidest sofort -2 auf alle Zauberwürfe bis zum nächsten Tag.</text:p>
      <text:p text:style-name="P46"><text:span text:style-name="T25">10</text:span><text:tab/>Du verlierst für einen Tag den Zugriff auf einen zufällig bestimmten Zauber des ersten Grades.<text:tab/><text:tab/></text:p>
      <text:p text:style-name="P45"><text:span text:style-name="T25">11</text:span><text:tab/>Dir wird von deiner Gottheit befohlen, deinen Glauben zu vertiefen, um ein besseres Verständnis</text:p>
      <text:p text:style-name="P45"><text:tab/>über deine Missetaten zu erlangen. Du erleidest sofort -2 auf alle Zauberwürfe. Die einzige<text:line-break/><text:tab/>Möglichkeit, diesen Malus aufzuheben, ist Meditation. Pro vollen Tag, den du in Meditation verbringt,<text:line-break/><text:tab/>darfst du einen Willenskraftwurf (Schwierigkeit 15) machen. Bei Erfolg wird der Malus aufgehoben.</text:p>
      <text:p text:style-name="P46"><text:span text:style-name="T25">12</text:span><text:tab/>Du wirst vorübergehend von deinem Gott verstoßen. Heute kannst du keine Erfahrung mehr<text:tab/><text:tab/></text:p>
      <text:p text:style-name="P46"><text:tab/><text:span text:style-name="T281">s</text:span>ammeln. Nachher kannst du wieder Erfahrung verdienen, aber es gibt keine Nachzahlung.<text:tab/><text:tab/><text:tab/></text:p>
      <text:p text:style-name="P45"><text:span text:style-name="T25">13</text:span><text:tab/>D<text:span text:style-name="T282">u</text:span> verlier<text:span text:style-name="T282">s</text:span>t den Zugriff auf zwei zufällig bestimmte Zauber des ersten Grades <text:span text:style-name="T282">f</text:span>ü<text:span text:style-name="T282">r 1 Tag.</text:span></text:p>
      <text:p text:style-name="P46"><text:span text:style-name="T25">14</text:span><text:tab/>Deine Gottheit wünscht zu prüfen, ob du wirklich den Glauben über die Freuden der Welt stellst.<text:tab/><text:tab/></text:p>
      <text:p text:style-name="P46"><text:tab/>Berechne dein Gesamtvermögen in Goldmünzen. Du erleidest dauerhaft -4 auf alle Zauberwürfe <text:span text:style-name="T282">bis<text:tab/></text:span></text:p>
      <text:p text:style-name="P46"><text:span text:style-name="T282"><text:tab/>du dich von 40% d</text:span>eines Gesamtvermögens <text:span text:style-name="T282">trennst (</text:span><text:span text:style-name="T283">+</text:span><text:span text:style-name="T282">1 pro 10%). </text:span>Opfern bedeutet: zerstören,<text:tab/><text:tab/></text:p>
      <text:p text:style-name="P46"><text:tab/>widmen, spenden, daraus einen Tempel oder eine Statue errichten etc.<text:tab/><text:tab/><text:tab/><text:tab/><text:tab/><text:tab/></text:p>
      <text:p text:style-name="P45"><text:span text:style-name="T25">15</text:span><text:tab/>Deine Gottheit ist heute nicht sehr nachsichtig. Wenn <text:span text:style-name="T284">du d</text:span>ich zur Nachtruhe leg<text:span text:style-name="T284">s</text:span>t, wird <text:span text:style-name="T284">d</text:span>ein</text:p>
      <text:p text:style-name="P45"><text:tab/>Ungnadebereich am kommenden Morgen nicht zurückgesetzt. Er wird auf den neuen Tag übertragen.</text:p>
      <text:p text:style-name="P46"><text:span text:style-name="T25">16</text:span><text:tab/>Dein Gott versagt dir für die nächsten w4 Tage deine Fähigkeit Hände aufzulegen.<text:tab/><text:tab/><text:tab/><text:tab/></text:p>
      <text:p text:style-name="P45"><text:span text:style-name="T25">17</text:span><text:tab/>Du verlierst für 24 Stunden den Zugriff auf w4+1 zufällig bestimmte Zauber.</text:p>
      <text:p text:style-name="P46"><text:span text:style-name="T25">18</text:span><text:tab/>Du bist für w4 Tage nicht in der Lage, Unheiliges zu vertreiben.<text:tab/><text:tab/><text:tab/><text:tab/><text:tab/><text:tab/><text:tab/><text:tab/></text:p>
      <text:p text:style-name="P45"><text:span text:style-name="T25">19</text:span><text:tab/>Du wirst mit einem körperlichen Mal deiner Treulosigkeit <text:span text:style-name="T285">befleckt</text:span>. Es hat die Gestalt eines Stigmas,</text:p>
      <text:p text:style-name="P45"><text:tab/>einer Tätowierung oder eines Geburtsmals, je nach deinen Glauben und deiner Verfehlung. Dieses</text:p>
      <text:p text:style-name="P45"><text:tab/>Zeichen ist für alle die dem gleichen Glauben angehören deutlich sichtbar, selbst durch Kleidung. Für</text:p>
      <text:p text:style-name="P45"><text:tab/>andere könnte es hingegen unsichtbar sein. Wer es sieht und dich darauf anspricht, dem musst du<text:line-break/><text:tab/>deine Sünden und deine Sühne beschreiben. Bewahrst du eine Woche trotz des Mals deinen Glauben,</text:p>
      <text:p text:style-name="P45"><text:tab/>verschwindet das Zeichen.</text:p>
      <text:p text:style-name="P46"><text:span text:style-name="T25">20+</text:span><text:tab/>Deine Fähigkeit Hände aufzulegen ist eingeschränkt. Du kannst sie für 24 Stunden <text:span text:style-name="T285">nur einmal </text:span>pro<text:tab/><text:tab/></text:p>
      <text:p text:style-name="P46"><text:tab/>Wesen einsetzen.<text:tab/><text:tab/><text:tab/><text:tab/><text:tab/><text:tab/><text:tab/><text:tab/><text:tab/><text:tab/><text:tab/><text:tab/><text:tab/><text:tab/><text:tab/><text:tab/></text:p>
      <text:p text:style-name="P46"><text:span text:style-name="T286"/></text:p>
      <text:p text:style-name="P47"><text:span text:style-name="T287">*<text:tab/>Du musst sobald möglich beginnen. </text:span><text:span text:style-name="T288">I</text:span><text:span text:style-name="T287">m Kampf </text:span><text:span text:style-name="T289">kannst du </text:span><text:span text:style-name="T290">anfangen</text:span><text:span text:style-name="T287"> </text:span><text:span text:style-name="T290">wenn</text:span><text:span text:style-name="T287"> die Gefahr vorüber ist.</text:span></text:p>
      <text:p text:style-name="P48"><text:span text:style-name="T291">1-</text:span><text:span text:style-name="T292">1 </text:span><text:span text:style-name="T293">Böses entdecken</text:span><text:span text:style-name="T294"><text:tab/><text:tab/><text:tab/><text:tab/><text:tab/><text:tab/><text:tab/><text:tab/><text:tab/><text:tab/></text:span><text:span text:style-name="T293">Regeln</text:span><text:span text:style-name="T295"> </text:span><text:span text:style-name="T296">260,</text:span><text:span text:style-name="T295"> </text:span><text:span text:style-name="T293">Rules</text:span><text:span text:style-name="T295"> </text:span><text:span text:style-name="T296">25</text:span><text:span text:style-name="T293">9</text:span></text:p>
      <text:p text:style-name="P49"><text:span text:style-name="T297">Grad</text:span> 1, <text:span text:style-name="T298">1 Aktion, </text:span><text:span text:style-name="T299">18m</text:span>, <text:span text:style-name="T299">6 Phasen</text:span> <text:span text:style-name="T298">Dauer, </text:span>Rettung<text:span text:style-name="T298">sw</text:span><text:span text:style-name="T300">urf</text:span><text:span text:style-name="T298"> </text:span>Willen<text:span text:style-name="T298">=</text:span>Zauberwurf</text:p>
      <text:p text:style-name="P50"><text:s/></text:p>
      <text:p text:style-name="P51"><text:span text:style-name="T301">Du erkennst Böses in einem </text:span>1,5 m breite<text:span text:style-name="T302">n und 18 m langen</text:span> Strahl von heiligem Symbol ausgehend. <text:span text:style-name="T303">Böses ist alles was von </text:span><text:span text:style-name="T304">e</text:span><text:span text:style-name="T303">ntgegengesetzter Gesinnung </text:span><text:span text:style-name="T304">oder </text:span><text:span text:style-name="T303">dir feindlich gesinnt ist.</text:span></text:p>
      <text:p text:style-name="P52"><text:s/></text:p>
      <text:p text:style-name="P53"><text:span text:style-name="T305">Manifestation</text:span>:<text:span text:style-name="T306"><text:tab/></text:span><text:span text:style-name="T307">1 </text:span><text:span text:style-name="T308">Böse Wesen leuchten schwach</text:span></text:p>
      <text:p text:style-name="P54"><text:s/></text:p>
      <text:p text:style-name="P53">Zauber w20, <text:span text:style-name="T309">Umkehrung</text:span> w<text:span text:style-name="T309">16</text:span>:</text:p>
      <text:p text:style-name="P55"><text:span text:style-name="T25">1-11</text:span><text:tab/><text:tab/>Fehlschlag, <text:span text:style-name="T310">Ungnade +1</text:span></text:p>
      <text:p text:style-name="P56"><text:span text:style-name="T25">12-13</text:span><text:span text:style-name="T177"><text:tab/></text:span><text:span text:style-name="T311">Wesen entgegengesetzter Gesinnung und gefährliche Gegenstände </text:span><text:span text:style-name="T312">bis 18 m</text:span></text:p>
      <text:p text:style-name="P55"><text:span text:style-name="T313"><text:tab/><text:tab/></text:span><text:span text:style-name="T314">werden </text:span><text:span text:style-name="T313">möglicherweise </text:span><text:span text:style-name="T314">offenbar, Willen&gt;=Wurf negiert</text:span></text:p>
      <text:p text:style-name="P55"><text:span text:style-name="T25">14-17</text:span><text:tab/><text:span text:style-name="T314">Wesen entgegengesetzter Gesinnung und gefährliche Gegenstände </text:span><text:span text:style-name="T313">bis 18 m</text:span></text:p>
      <text:p text:style-name="P55"><text:span text:style-name="T313"><text:tab/><text:tab/></text:span><text:span text:style-name="T314">werden </text:span><text:span text:style-name="T313">immer </text:span><text:span text:style-name="T314">offenbar, </text:span><text:span text:style-name="T313">kein Rettungswurf</text:span></text:p>
      <text:p text:style-name="P55"><text:span text:style-name="T25">18-19</text:span><text:tab/><text:span text:style-name="T314">Wesen entgegengesetzter Gesinnung und gefährliche Gegenstände </text:span><text:span text:style-name="T313">bis 36 m</text:span></text:p>
      <text:p text:style-name="P55"><text:span text:style-name="T313"><text:tab/><text:tab/></text:span><text:span text:style-name="T314">werden </text:span><text:span text:style-name="T313">immer </text:span><text:span text:style-name="T314">offenbar, </text:span><text:span text:style-name="T313">kein Rettungswurf</text:span></text:p>
      <text:p text:style-name="P55"><text:span text:style-name="T25">20-23</text:span><text:tab/><text:span text:style-name="T314">Wesen entgegengesetzter Gesinnung und gefährliche Gegenstände </text:span><text:span text:style-name="T313">bis </text:span><text:span text:style-name="T315">54</text:span><text:span text:style-name="T313"> m</text:span></text:p>
      <text:p text:style-name="P55"><text:span text:style-name="T313"><text:tab/><text:tab/></text:span><text:span text:style-name="T314">werden </text:span><text:span text:style-name="T315">auch für Gefährten </text:span><text:span text:style-name="T314">offenbar, </text:span><text:span text:style-name="T313">kein Rettungswurf</text:span></text:p>
      <text:p text:style-name="P55"><text:span text:style-name="T25">2</text:span><text:span text:style-name="T316">4</text:span><text:span text:style-name="T25">-2</text:span><text:span text:style-name="T316">7</text:span><text:tab/><text:span text:style-name="T317">G</text:span><text:span text:style-name="T314">efährliche Wesen und Gegenstände </text:span><text:span text:style-name="T313">bis </text:span><text:span text:style-name="T315">54</text:span><text:span text:style-name="T313"> m </text:span><text:span text:style-name="T314">werden </text:span><text:span text:style-name="T315">auch für Gefährten</text:span></text:p>
      <text:p text:style-name="P55"><text:span text:style-name="T315"><text:tab/><text:tab/></text:span><text:span text:style-name="T314">offenbar, </text:span><text:span text:style-name="T313">kein Rettungswurf</text:span></text:p>
      <text:p text:style-name="P55"><text:span text:style-name="T25">2</text:span><text:span text:style-name="T318">8</text:span><text:span text:style-name="T25">-2</text:span><text:span text:style-name="T318">9</text:span><text:tab/><text:span text:style-name="T317">G</text:span><text:span text:style-name="T314">efährliche Wesen und Gegenstände </text:span><text:span text:style-name="T313">bis </text:span><text:span text:style-name="T315">54</text:span><text:span text:style-name="T313"> m </text:span><text:span text:style-name="T314">werden </text:span><text:span text:style-name="T315">auch für Gefährten</text:span></text:p>
      <text:p text:style-name="P55"><text:span text:style-name="T315"><text:tab/><text:tab/></text:span><text:span text:style-name="T314">offenbar, </text:span><text:span text:style-name="T319">Wesen erhalten -1 auf alle Würfe </text:span><text:span text:style-name="T320">(auch Schaden)</text:span></text:p>
      <text:p text:style-name="P55"><text:span text:style-name="T321">30</text:span><text:span text:style-name="T25">-</text:span><text:span text:style-name="T321">31</text:span><text:tab/><text:span text:style-name="T317">G</text:span><text:span text:style-name="T314">efährliche Wesen und Gegenstände </text:span><text:span text:style-name="T313">bis </text:span><text:span text:style-name="T320">72</text:span><text:span text:style-name="T313"> m </text:span><text:span text:style-name="T314">werden </text:span><text:span text:style-name="T315">auch für Gefährten</text:span></text:p>
      <text:p text:style-name="P55"><text:span text:style-name="T315"><text:tab/><text:tab/></text:span><text:span text:style-name="T314">offenbar, </text:span><text:span text:style-name="T319">Wesen erhalten -</text:span><text:span text:style-name="T320">2</text:span><text:span text:style-name="T319"> auf alle Würfe </text:span><text:span text:style-name="T320">(auch Schaden)</text:span></text:p>
      <text:p text:style-name="P55"><text:span text:style-name="T321">32+</text:span><text:tab/><text:tab/><text:span text:style-name="T317">G</text:span><text:span text:style-name="T314">efährliche Wesen und Gegenstände </text:span><text:span text:style-name="T313">bis </text:span><text:span text:style-name="T320">90</text:span><text:span text:style-name="T313"> m </text:span><text:span text:style-name="T314">werden </text:span><text:span text:style-name="T315">auch für Gefährten</text:span></text:p>
      <text:p text:style-name="P55"><text:span text:style-name="T315"><text:tab/><text:tab/></text:span><text:span text:style-name="T314">offenbar, </text:span><text:span text:style-name="T319">Wesen erhalten -</text:span><text:span text:style-name="T320">4</text:span><text:span text:style-name="T319"> auf alle Würfe </text:span><text:span text:style-name="T320">(auch Schaden)</text:span></text:p>
      <text:p text:style-name="P49"/>
      <text:p text:style-name="P57"><text:span text:style-name="T322">1-</text:span><text:span text:style-name="T323">3</text:span><text:span text:style-name="T300"> </text:span><text:span text:style-name="T323">Göttermahl</text:span><text:span text:style-name="T324"><text:tab/><text:tab/><text:tab/><text:tab/><text:tab/><text:tab/><text:tab/><text:tab/><text:tab/><text:tab/><text:tab/></text:span><text:span text:style-name="T299">Regeln</text:span><text:span text:style-name="T325"> </text:span><text:span text:style-name="T326">26</text:span><text:span text:style-name="T323">2</text:span><text:span text:style-name="T326">,</text:span><text:span text:style-name="T325"> </text:span><text:span text:style-name="T299">Rules</text:span><text:span text:style-name="T325"> </text:span><text:span text:style-name="T326">2</text:span><text:span text:style-name="T323">62</text:span></text:p>
      <text:p text:style-name="P58"><text:span text:style-name="T327">Grad</text:span> 1, <text:span text:style-name="T298">1 Aktion, </text:span><text:span text:style-name="T328">9 </text:span><text:span text:style-name="T299">m</text:span>, &gt;<text:span text:style-name="T329">= 1</text:span><text:span text:style-name="T299"> Phase</text:span> <text:span text:style-name="T298">Dauer, </text:span><text:span text:style-name="T330">kein </text:span>Rettung<text:span text:style-name="T298">sw</text:span><text:span text:style-name="T330">urf</text:span></text:p>
      <text:p text:style-name="P59"><text:s/></text:p>
      <text:p text:style-name="P60"><text:span text:style-name="T331">Du </text:span><text:span text:style-name="T328">rufst deinen Gott an Speis und Trank zu schaffen. Nahrung ist eine fade graue Masse, Getränk ist frisches Regenwasser.</text:span></text:p>
      <text:p text:style-name="P61"><text:s/></text:p>
      <text:p text:style-name="P62"><text:span text:style-name="T328">Manifestation</text:span>:<text:span text:style-name="T306"><text:tab/></text:span><text:span text:style-name="T332">4</text:span><text:span text:style-name="T307"> </text:span><text:span text:style-name="T332">Nicht essbares Material wie Holz, Stein oder Erde wird verwandelt.</text:span><text:span text:style-name="T307"> </text:span></text:p>
      <text:p text:style-name="P63"><text:s/></text:p>
      <text:p text:style-name="P62">Zauber w20:</text:p>
      <text:p text:style-name="P64"><text:span text:style-name="T25">1-11</text:span><text:tab/><text:tab/>Fehlschlag, <text:span text:style-name="T333">Ungnade +1</text:span></text:p>
      <text:p text:style-name="P65"><text:span text:style-name="T25">12-13</text:span><text:span text:style-name="T177"><text:tab/></text:span><text:span text:style-name="T334">Du </text:span><text:span text:style-name="T335">reinigst bereits vorhandenes Essen und Trinken für w6+ZS Personen.<text:line-break/><text:tab/><text:tab/>Gift ist nicht betroffen.</text:span></text:p>
      <text:p text:style-name="P64"><text:span text:style-name="T25">14-17</text:span><text:tab/><text:span text:style-name="T336">D</text:span><text:span text:style-name="T328">u erschaffst</text:span><text:span text:style-name="T336"> </text:span><text:span text:style-name="T328">Nahrung und Wasser für 5+ZS Personen.</text:span></text:p>
      <text:p text:style-name="P64"><text:span text:style-name="T25">18-19</text:span><text:tab/><text:span text:style-name="T336">D</text:span><text:span text:style-name="T328">u erschaffst</text:span><text:span text:style-name="T336"> </text:span><text:span text:style-name="T328">Nahrung und Wasser für 10+ZS Personen.</text:span></text:p>
      <text:p text:style-name="P64"><text:span text:style-name="T25">20-23</text:span><text:tab/><text:span text:style-name="T336">D</text:span><text:span text:style-name="T328">u erschaffst</text:span><text:span text:style-name="T336"> </text:span><text:span text:style-name="T328">Nahrung und Wasser für 15+ZS Personen.</text:span></text:p>
      <text:p text:style-name="P64"><text:span text:style-name="T25">2</text:span><text:span text:style-name="T316">4</text:span><text:span text:style-name="T25">-2</text:span><text:span text:style-name="T316">7</text:span><text:tab/><text:span text:style-name="T336">D</text:span><text:span text:style-name="T328">u erschaffst</text:span><text:span text:style-name="T336"> </text:span><text:span text:style-name="T328">Nahrung und Wasser für 20+ZS Personen.</text:span></text:p>
      <text:p text:style-name="P64"><text:span text:style-name="T25">2</text:span><text:span text:style-name="T318">8</text:span><text:span text:style-name="T25">-2</text:span><text:span text:style-name="T318">9</text:span><text:tab/><text:span text:style-name="T336">D</text:span><text:span text:style-name="T328">u erschaffst</text:span><text:span text:style-name="T336"> </text:span><text:span text:style-name="T328">Nahrung und Wasser für 30+ZS Personen oder ein Heldenmahl</text:span></text:p>
      <text:p text:style-name="P64"><text:span text:style-name="T328"><text:tab/><text:tab/>für 5 Personen. </text:span><text:span text:style-name="T337">Das</text:span><text:span text:style-name="T328"> Heldenmahl wirkt wie eine volle Nacht Schlaf, stellt</text:span></text:p>
      <text:p text:style-name="P66"><text:tab/><text:tab/>1 Punkt Attributschaden und w4+ZS Lebenspunkte wieder her.</text:p>
      <text:p text:style-name="P64"><text:span text:style-name="T321">30</text:span><text:span text:style-name="T25">-</text:span><text:span text:style-name="T321">31</text:span><text:tab/><text:span text:style-name="T336">D</text:span><text:span text:style-name="T328">u erschaffst</text:span><text:span text:style-name="T336"> </text:span><text:span text:style-name="T328">Nahrung und Wasser für 30+ZS Personen oder ein Heldenmahl</text:span></text:p>
      <text:p text:style-name="P64"><text:span text:style-name="T328"><text:tab/><text:tab/>für 10 Personen. </text:span><text:span text:style-name="T337">Das</text:span><text:span text:style-name="T328"> Heldenmahl wirkt wie eine volle Nacht Schlaf, stellt</text:span></text:p>
      <text:p text:style-name="P66"><text:tab/><text:tab/>2 Punkte Attributschaden und w6+ZS Lebenspunkte wieder her.</text:p>
      <text:p text:style-name="P64"><text:span text:style-name="T321">32+</text:span><text:tab/><text:tab/><text:span text:style-name="T338">D</text:span><text:span text:style-name="T337">ie Erde tut sich auf und ein Füllhorn</text:span><text:span text:style-name="T338"> </text:span><text:span text:style-name="T337">voll Speis und Trank erscheint. Es sättigt<text:line-break/><text:tab/><text:tab/>100 Personen und ein Heldenmahl für 15 Personen. Das</text:span><text:span text:style-name="T328"> Heldenmahl wirkt wie</text:span></text:p>
      <text:p text:style-name="P64"><text:span text:style-name="T328"><text:tab/><text:tab/>eine volle Nacht Schlaf, stellt </text:span><text:span text:style-name="T337">3</text:span><text:span text:style-name="T328"> Punkte Attributschaden und</text:span></text:p>
      <text:p text:style-name="P64"><text:span text:style-name="T328"><text:tab/><text:tab/>w</text:span><text:span text:style-name="T337">10</text:span><text:span text:style-name="T328">+ZS Lebenspunkte wieder her.</text:span></text:p>
      <text:p text:style-name="P67"><text:span text:style-name="T339"/></text:p>
      <text:p text:style-name="P68"><text:span text:style-name="T322">1-</text:span><text:span text:style-name="T340">7</text:span><text:span text:style-name="T300"> </text:span>Machtwort<text:span text:style-name="T324"><text:tab/><text:tab/><text:tab/><text:tab/><text:tab/><text:tab/><text:tab/><text:tab/><text:tab/><text:tab/><text:tab/></text:span><text:span text:style-name="T299">Regeln</text:span><text:span text:style-name="T325"> </text:span><text:span text:style-name="T326">2</text:span><text:span text:style-name="T327">6</text:span><text:span text:style-name="T341">6</text:span><text:span text:style-name="T326">,</text:span><text:span text:style-name="T325"> </text:span><text:span text:style-name="T299">Rules</text:span><text:span text:style-name="T325"> </text:span><text:span text:style-name="T326">2</text:span><text:span text:style-name="T327">6</text:span><text:span text:style-name="T341">8</text:span></text:p>
      <text:p text:style-name="P69"><text:span text:style-name="T341">Grad</text:span> 1, <text:span text:style-name="T298">1 </text:span><text:span text:style-name="T342">Runde</text:span><text:span text:style-name="T298">, </text:span><text:span text:style-name="T343">≤</text:span><text:span text:style-name="T298"> </text:span><text:span text:style-name="T342">9 m, </text:span><text:span text:style-name="T344">≥</text:span> 1 Runde <text:span text:style-name="T298">Dauer, </text:span>Willen<text:span text:style-name="T345">≥</text:span>Zauberwurf</text:p>
      <text:p text:style-name="P70"/>
      <text:p text:style-name="P70">Befehl in einem Wort. Rettungswurf +4 falls widernatürlich oder Selbstmord</text:p>
      <text:p text:style-name="P71"/>
      <text:p text:style-name="P72"><text:span text:style-name="T328">Manifestation</text:span>:<text:span text:style-name="T306"> </text:span><text:span text:style-name="T307">1 </text:span><text:span text:style-name="T346">das Wort hallt in einer dröhnenden Stimme wider</text:span></text:p>
      <text:p text:style-name="P73"/>
      <text:p text:style-name="P71"><text:span text:style-name="T246">Zauber </text:span>w20:</text:p>
      <text:p text:style-name="P74"><text:span text:style-name="T25">1-11</text:span><text:tab/><text:tab/>Fehlschlag, <text:span text:style-name="T333">Ungnade +1</text:span></text:p>
      <text:p text:style-name="P74"><text:span text:style-name="T25">12-13</text:span><text:tab/>D<text:span text:style-name="T342">u erteilst einem Wesen innerhalb 9 m mit einem Wort einen Befehl für</text:span></text:p>
      <text:p text:style-name="P74"><text:span text:style-name="T342"><text:tab/><text:tab/>1 Runde. </text:span><text:span text:style-name="T347">Willen</text:span><text:span text:style-name="T345">≥</text:span><text:span text:style-name="T347">Z</text:span><text:span text:style-name="T348">W</text:span><text:span text:style-name="T347"> negiert.</text:span></text:p>
      <text:p text:style-name="P74"><text:span text:style-name="T25">14-17</text:span><text:tab/>D<text:span text:style-name="T342">u erteilst einem Wesen innerhalb 9 m mit einem Wort einen Befehl für</text:span></text:p>
      <text:p text:style-name="P74"><text:span text:style-name="T342"><text:tab/><text:tab/>w6+ZS Runden. </text:span><text:span text:style-name="T347">Willen</text:span><text:span text:style-name="T345">≥</text:span><text:span text:style-name="T347">Z</text:span><text:span text:style-name="T348">W</text:span><text:span text:style-name="T347"> negiert.</text:span></text:p>
      <text:p text:style-name="P74"><text:span text:style-name="T25">18-19</text:span><text:tab/>D<text:span text:style-name="T342">u erteilst einem Wesen innerhalb 9 m mit einem Wort und einer Geste einen</text:span></text:p>
      <text:p text:style-name="P74"><text:span text:style-name="T342"><text:tab/><text:tab/>Befehl für w6+ZS Runden. </text:span><text:span text:style-name="T347">W</text:span><text:span text:style-name="T345">≥</text:span><text:span text:style-name="T347">Z</text:span><text:span text:style-name="T348">W</text:span><text:span text:style-name="T347"> negiert.</text:span></text:p>
      <text:p text:style-name="P74"><text:span text:style-name="T25">20-23</text:span><text:tab/>D<text:span text:style-name="T342">u erteilst einem Wesen innerhalb </text:span><text:span text:style-name="T349">18</text:span><text:span text:style-name="T342"> m mit einem Wort </text:span><text:span text:style-name="T349">und einer Geste</text:span></text:p>
      <text:p text:style-name="P74"><text:span text:style-name="T342"><text:tab/><text:tab/>einen Befehl für </text:span><text:span text:style-name="T349">w6+ZS</text:span><text:span text:style-name="T342"> Runde</text:span><text:span text:style-name="T349">n</text:span><text:span text:style-name="T342">. </text:span><text:span text:style-name="T347">Willen</text:span><text:span text:style-name="T345">≥</text:span><text:span text:style-name="T347">Z</text:span><text:span text:style-name="T348">W</text:span><text:span text:style-name="T347"> negiert.</text:span></text:p>
      <text:p text:style-name="P74"><text:span text:style-name="T25">2</text:span><text:span text:style-name="T350">4</text:span><text:span text:style-name="T25">-2</text:span><text:span text:style-name="T350">7</text:span><text:tab/>D<text:span text:style-name="T342">u erteilst </text:span><text:span text:style-name="T351">6</text:span><text:span text:style-name="T342"> Wesen innerhalb </text:span><text:span text:style-name="T349">18</text:span><text:span text:style-name="T342"> m mit einem Wort </text:span><text:span text:style-name="T349">und einer Geste</text:span><text:span text:style-name="T342"> einen</text:span></text:p>
      <text:p text:style-name="P74"><text:span text:style-name="T342"><text:tab/><text:tab/>Befehl für </text:span><text:span text:style-name="T349">w6+ZS</text:span><text:span text:style-name="T342"> </text:span><text:span text:style-name="T351">Phasen</text:span><text:span text:style-name="T342">. </text:span><text:span text:style-name="T347">Willen</text:span><text:span text:style-name="T345">≥</text:span><text:span text:style-name="T347">Z</text:span><text:span text:style-name="T348">W</text:span><text:span text:style-name="T347"> negiert.</text:span></text:p>
      <text:p text:style-name="P74"><text:span text:style-name="T25">2</text:span><text:span text:style-name="T352">8</text:span><text:span text:style-name="T25">-2</text:span><text:span text:style-name="T352">9</text:span><text:tab/>D<text:span text:style-name="T342">u erteilst </text:span><text:span text:style-name="T351">pro ZS 6</text:span><text:span text:style-name="T342"> Wesen innerhalb </text:span><text:span text:style-name="T351">60</text:span><text:span text:style-name="T342"> m mit einem Wort </text:span><text:span text:style-name="T349">und einer Geste</text:span></text:p>
      <text:p text:style-name="P74"><text:span text:style-name="T342"><text:tab/><text:tab/>einen Befehl für </text:span><text:span text:style-name="T349">w</text:span><text:span text:style-name="T351">7</text:span><text:span text:style-name="T349">+ZS</text:span><text:span text:style-name="T342"> </text:span><text:span text:style-name="T351">Tage</text:span><text:span text:style-name="T342">. </text:span><text:span text:style-name="T347">Willen</text:span><text:span text:style-name="T345">≥</text:span><text:span text:style-name="T347">Z</text:span><text:span text:style-name="T348">W</text:span><text:span text:style-name="T347"> negiert </text:span><text:span text:style-name="T353">täglich.</text:span></text:p>
      <text:p text:style-name="P74"><text:span text:style-name="T354">30</text:span><text:span text:style-name="T25">-</text:span><text:span text:style-name="T354">31</text:span><text:tab/>D<text:span text:style-name="T342">u erteilst </text:span><text:span text:style-name="T351">pro ZS </text:span><text:span text:style-name="T355">50</text:span><text:span text:style-name="T342"> Wesen innerhalb </text:span><text:span text:style-name="T355">1,5</text:span><text:span text:style-name="T342"> </text:span><text:span text:style-name="T355">k</text:span><text:span text:style-name="T342">m mit einem Wort </text:span><text:span text:style-name="T349">und einer Geste</text:span></text:p>
      <text:p text:style-name="P74"><text:span text:style-name="T349"><text:tab/><text:tab/></text:span><text:span text:style-name="T342">einen Befehl für </text:span><text:span text:style-name="T349">w</text:span><text:span text:style-name="T351">7</text:span><text:span text:style-name="T349">+ZS</text:span><text:span text:style-name="T342"> </text:span><text:span text:style-name="T351">Tage</text:span><text:span text:style-name="T342">. </text:span><text:span text:style-name="T347">Willen</text:span><text:span text:style-name="T345">≥</text:span><text:span text:style-name="T347">Z</text:span><text:span text:style-name="T348">W</text:span><text:span text:style-name="T347"> negiert </text:span><text:span text:style-name="T355">täglich für TW&gt;2.</text:span></text:p>
      <text:p text:style-name="P74"><text:span text:style-name="T354">32+</text:span><text:tab/><text:tab/>D<text:span text:style-name="T342">u erteilst </text:span><text:span text:style-name="T355">allen sichtbaren</text:span><text:span text:style-name="T342"> Wesen mit einem Wort </text:span><text:span text:style-name="T349">und einer Geste </text:span><text:span text:style-name="T342">einen</text:span></text:p>
      <text:p text:style-name="P74"><text:span text:style-name="T342"><text:tab/><text:tab/>Befehl für </text:span><text:span text:style-name="T349">w</text:span><text:span text:style-name="T351">7</text:span><text:span text:style-name="T349">+ZS</text:span><text:span text:style-name="T342"> </text:span><text:span text:style-name="T351">Tage</text:span><text:span text:style-name="T342">. </text:span><text:span text:style-name="T355">Maximal 10 Wesen pro ZS sind ausgenommen.</text:span></text:p>
      <text:p text:style-name="P75"><text:span text:style-name="T356"><text:tab/><text:tab/></text:span><text:span text:style-name="T357">Willen</text:span><text:span text:style-name="T358">≥</text:span><text:span text:style-name="T357">Z</text:span><text:span text:style-name="T359">W</text:span><text:span text:style-name="T357"> negiert</text:span><text:span text:style-name="T360"> </text:span><text:span text:style-name="T361">täglich für TW&gt;3.</text:span></text:p>
      <text:p text:style-name="P76"><text:span text:style-name="T322">1-</text:span><text:span text:style-name="T362">8</text:span><text:span text:style-name="T300"> </text:span><text:span text:style-name="T362">Magie entdecken</text:span><text:span text:style-name="T324"><text:tab/><text:tab/><text:tab/><text:tab/><text:tab/><text:tab/><text:tab/><text:tab/><text:tab/><text:tab/><text:tab/></text:span><text:span text:style-name="T299">Regeln</text:span><text:span text:style-name="T325"> </text:span><text:span text:style-name="T326">2</text:span><text:span text:style-name="T362">67</text:span><text:span text:style-name="T326">,</text:span><text:span text:style-name="T325"> </text:span><text:span text:style-name="T299">Rules</text:span><text:span text:style-name="T325"> </text:span><text:span text:style-name="T326">2</text:span><text:span text:style-name="T327">6</text:span><text:span text:style-name="T362">0</text:span></text:p>
      <text:p text:style-name="P77"><text:span text:style-name="T341">Grad</text:span> 1, <text:span text:style-name="T363">2</text:span><text:span text:style-name="T364"> Aktion</text:span><text:span text:style-name="T363">en</text:span><text:span text:style-name="T364">, </text:span><text:span text:style-name="T363">Reichweite 9 m</text:span><text:span text:style-name="T364">,</text:span> <text:span text:style-name="T363">2</text:span><text:span text:style-name="T364"> Phase</text:span><text:span text:style-name="T363">n</text:span> Dauer, <text:span text:style-name="T363">Willen </text:span><text:span text:style-name="T365">≥ </text:span><text:span text:style-name="T366">ZW negiert </text:span><text:span text:style-name="T367">manchmal</text:span></text:p>
      <text:p text:style-name="P78"/>
      <text:p text:style-name="P78"><text:span text:style-name="T363">Du siehst </text:span><text:span text:style-name="T368">Magie</text:span><text:span text:style-name="T363"> von Personen, Objekten und Orten in einem Kegel von deinem heiligen Symbol.</text:span></text:p>
      <text:p text:style-name="P79"/>
      <text:p text:style-name="P79"><text:span text:style-name="T246">Zauber </text:span>w20:</text:p>
      <text:p text:style-name="P80"><text:span text:style-name="T25">1-11</text:span><text:tab/><text:tab/>Fehlschlag, <text:span text:style-name="T369">Ungnade +1</text:span></text:p>
      <text:p text:style-name="P80"><text:span text:style-name="T25">12-13</text:span><text:tab/>D<text:span text:style-name="T342">u </text:span><text:span text:style-name="T363">siehst </text:span><text:span text:style-name="T368">Magie</text:span><text:span text:style-name="T363">, aber nur grob, d.h. du siehst etwas als magisch auch wenn nur ein<text:line-break/><text:tab/><text:tab/>kleiner Teil magisch ist</text:span><text:span text:style-name="T347">. </text:span><text:span text:style-name="T363">Du siehst nicht die Art der Magie. </text:span><text:span text:style-name="T370">Magische </text:span><text:span text:style-name="T368">Wesen können<text:line-break/><text:tab/><text:tab/></text:span><text:span text:style-name="T371">mit </text:span><text:span text:style-name="T372">Willen </text:span><text:span text:style-name="T373">≥ </text:span><text:span text:style-name="T374">ZW </text:span><text:span text:style-name="T375">widerstehen. 1 m Holz, 2,5 cm Metall oder 30 cm Stein blockieren.</text:span></text:p>
      <text:p text:style-name="P80"><text:span text:style-name="T25">14-17</text:span><text:tab/><text:span text:style-name="T368">Wie oben aber </text:span><text:span text:style-name="T376">kein Rettungwurf</text:span><text:span text:style-name="T347">.</text:span></text:p>
      <text:p text:style-name="P80"><text:span text:style-name="T25">18-19</text:span><text:tab/>D<text:span text:style-name="T342">u </text:span><text:span text:style-name="T363">siehst </text:span><text:span text:style-name="T368">Magie </text:span><text:span text:style-name="T377">im Detail</text:span><text:span text:style-name="T363">, d.h. </text:span><text:span text:style-name="T377">welcher Teil</text:span><text:span text:style-name="T363"> magisch ist</text:span><text:span text:style-name="T347">. </text:span><text:span text:style-name="T363">Du </text:span><text:span text:style-name="T377">erkennst </text:span><text:span text:style-name="T378">grob </text:span><text:span text:style-name="T377">die Stärke<text:line-break/><text:tab/><text:tab/></text:span><text:span text:style-name="T363">der Magie, </text:span><text:span text:style-name="T379">d.h. </text:span><text:span text:style-name="T380">ungefährer </text:span><text:span text:style-name="T381">Grad, Bon</text:span><text:span text:style-name="T382">i</text:span><text:span text:style-name="T381">, etc.</text:span><text:span text:style-name="T378"> </text:span><text:span text:style-name="T375">1 m Holz, 2,5 cm Metall oder 30 cm<text:line-break/><text:tab/><text:tab/>Stein blockieren.</text:span></text:p>
      <text:p text:style-name="P80"><text:span text:style-name="T25">20-23</text:span><text:tab/>D<text:span text:style-name="T342">u </text:span><text:span text:style-name="T363">siehst </text:span><text:span text:style-name="T368">Magie </text:span><text:span text:style-name="T383">und</text:span><text:span text:style-name="T378"> </text:span><text:span text:style-name="T384">unsterbliche</text:span><text:span text:style-name="T381"> Wesen</text:span><text:span text:style-name="T378"> </text:span><text:span text:style-name="T385">und auch</text:span><text:span text:style-name="T386"> </text:span><text:span text:style-name="T377">welcher Teil </text:span><text:span text:style-name="T363">magisch ist </text:span><text:span text:style-name="T386">und<text:line-break/><text:tab/><text:tab/>ob es </text:span><text:span text:style-name="T383">un</text:span><text:span text:style-name="T386">sterblich ist</text:span><text:span text:style-name="T347">. </text:span><text:span text:style-name="T363">Du </text:span><text:span text:style-name="T377">erkennst </text:span><text:span text:style-name="T378">grob </text:span><text:span text:style-name="T377">die Stärke </text:span><text:span text:style-name="T363">der Magie, </text:span><text:span text:style-name="T379">d.h. </text:span><text:span text:style-name="T387">ungefährer </text:span><text:span text:style-name="T378">Grad,</text:span></text:p>
      <text:p text:style-name="P80"><text:span text:style-name="T378"><text:tab/><text:tab/>Bon</text:span><text:span text:style-name="T388">i</text:span><text:span text:style-name="T378">, etc. </text:span><text:span text:style-name="T375">1 m Holz, 2,5 cm Metall oder 30 cm Stein blockieren.</text:span></text:p>
      <text:p text:style-name="P80"><text:span text:style-name="T25">2</text:span><text:span text:style-name="T350">4</text:span><text:span text:style-name="T25">-2</text:span><text:span text:style-name="T350">7</text:span><text:tab/>D<text:span text:style-name="T342">u </text:span><text:span text:style-name="T363">siehst </text:span><text:span text:style-name="T368">Magie, </text:span><text:span text:style-name="T389">unsterbliche</text:span><text:span text:style-name="T378"> </text:span><text:span text:style-name="T390">und </text:span><text:span text:style-name="T391">magische </text:span><text:span text:style-name="T381">Wese</text:span><text:span text:style-name="T391">n</text:span><text:span text:style-name="T378"> </text:span><text:span text:style-name="T385">und auch</text:span><text:span text:style-name="T386"> </text:span><text:span text:style-name="T377">welcher Teil </text:span><text:span text:style-name="T363">magisch<text:line-break/><text:tab/><text:tab/>ist </text:span><text:span text:style-name="T386">und ob es </text:span><text:span text:style-name="T390">un</text:span><text:span text:style-name="T386">sterblich </text:span><text:span text:style-name="T390">oder magisch </text:span><text:span text:style-name="T386">ist</text:span><text:span text:style-name="T347">. </text:span><text:span text:style-name="T363">Du </text:span><text:span text:style-name="T377">erkennst </text:span><text:span text:style-name="T385">genau</text:span><text:span text:style-name="T378"> </text:span><text:span text:style-name="T377">die </text:span><text:span text:style-name="T385">Art und </text:span><text:span text:style-name="T377">Stärke </text:span><text:span text:style-name="T363">der<text:line-break/><text:tab/><text:tab/>Magie, </text:span><text:span text:style-name="T385">z.B. welcher Zauber </text:span><text:span text:style-name="T392">und welcher Effekt</text:span><text:span text:style-name="T385">. </text:span><text:span text:style-name="T393">Nichts kann den Zauber</text:span><text:span text:style-name="T394"> blockieren.</text:span></text:p>
      <text:p text:style-name="P80"><text:span text:style-name="T25">2</text:span><text:span text:style-name="T352">8</text:span><text:span text:style-name="T25">-2</text:span><text:span text:style-name="T352">9</text:span><text:tab/>D<text:span text:style-name="T342">u </text:span><text:span text:style-name="T395">siehst Magie, </text:span><text:span text:style-name="T396">unsterbliche und magische Wesen</text:span><text:span text:style-name="T395"> innerhalb </text:span><text:span text:style-name="T397">36 m</text:span><text:span text:style-name="T395"> </text:span><text:span text:style-name="T396">im Detail</text:span><text:span text:style-name="T395">. </text:span><text:span text:style-name="T363">Du<text:line-break/><text:tab/><text:tab/></text:span><text:span text:style-name="T377">erkennst </text:span><text:span text:style-name="T385">genau</text:span><text:span text:style-name="T378"> </text:span><text:span text:style-name="T377">die </text:span><text:span text:style-name="T385">Art und </text:span><text:span text:style-name="T377">Stärke </text:span><text:span text:style-name="T363">der Magie, </text:span><text:span text:style-name="T385">z.B. welcher Zauber </text:span><text:span text:style-name="T392">und welcher<text:line-break/><text:tab/><text:tab/>Effekt</text:span><text:span text:style-name="T385">. Nichts kann den Zauber</text:span><text:span text:style-name="T375"> blockieren.</text:span></text:p>
      <text:p text:style-name="P80"><text:span text:style-name="T354">30</text:span><text:span text:style-name="T25">-</text:span><text:span text:style-name="T354">31</text:span><text:tab/>D<text:span text:style-name="T342">u </text:span><text:span text:style-name="T395">siehst Magie, </text:span><text:span text:style-name="T396">unsterbliche und magische Wesen</text:span><text:span text:style-name="T395"> innerhalb 36 m </text:span><text:span text:style-name="T398">für </text:span><text:span text:style-name="T399">4 Phasen</text:span><text:span text:style-name="T398"> </text:span><text:span text:style-name="T396">im<text:line-break/><text:tab/><text:tab/>Detail</text:span><text:span text:style-name="T395">. </text:span><text:span text:style-name="T363">Du </text:span><text:span text:style-name="T377">erkennst </text:span><text:span text:style-name="T385">genau</text:span><text:span text:style-name="T378"> </text:span><text:span text:style-name="T377">die </text:span><text:span text:style-name="T385">Art und </text:span><text:span text:style-name="T377">Stärke </text:span><text:span text:style-name="T363">der Magie, </text:span><text:span text:style-name="T385">z.B. welcher Zauber </text:span><text:span text:style-name="T392">und<text:line-break/><text:tab/><text:tab/>welcher Effekt</text:span><text:span text:style-name="T385">. Nichts kann den Zauber</text:span><text:span text:style-name="T375"> blockieren.</text:span></text:p>
      <text:p text:style-name="P80"><text:span text:style-name="T354">32+</text:span><text:tab/><text:tab/>D<text:span text:style-name="T342">u </text:span><text:span text:style-name="T395">siehst Magie, </text:span><text:span text:style-name="T396">unsterbliche und magische Wesen</text:span><text:span text:style-name="T395"> innerhalb </text:span><text:span text:style-name="T400">deiner gesamten<text:line-break/><text:tab/><text:tab/></text:span><text:span text:style-name="T401">Sichtlinie</text:span><text:span text:style-name="T395"> </text:span><text:span text:style-name="T398">für </text:span><text:span text:style-name="T401">1 Stunde</text:span><text:span text:style-name="T398"> </text:span><text:span text:style-name="T396">im Detail</text:span><text:span text:style-name="T395">. </text:span><text:span text:style-name="T363">Du </text:span><text:span text:style-name="T377">erkennst </text:span><text:span text:style-name="T385">genau</text:span><text:span text:style-name="T378"> </text:span><text:span text:style-name="T377">die </text:span><text:span text:style-name="T385">Art und </text:span><text:span text:style-name="T377">Stärke </text:span><text:span text:style-name="T363">der Magie,<text:line-break/><text:tab/><text:tab/></text:span><text:span text:style-name="T385">z.B. welcher Zauber </text:span><text:span text:style-name="T392">und welcher Effekt</text:span><text:span text:style-name="T385">. Nichts kann den Zauber</text:span><text:span text:style-name="T368"> blockieren.</text:span></text:p>
      <text:p text:style-name="P81"><text:span text:style-name="T402">1-</text:span><text:span text:style-name="T340">10</text:span><text:span text:style-name="T300"> </text:span>Segnung<text:span text:style-name="T324"><text:tab/><text:tab/><text:tab/><text:tab/><text:tab/><text:tab/><text:tab/><text:tab/><text:tab/><text:tab/><text:tab/><text:tab/></text:span><text:span text:style-name="T299">Regeln</text:span><text:span text:style-name="T325"> </text:span><text:span text:style-name="T326">2</text:span><text:span text:style-name="T341">70</text:span><text:span text:style-name="T326">,</text:span><text:span text:style-name="T325"> </text:span><text:span text:style-name="T299">Rules</text:span><text:span text:style-name="T325"> </text:span><text:span text:style-name="T326">2</text:span><text:span text:style-name="T341">55</text:span></text:p>
      <text:p text:style-name="P82"><text:span text:style-name="T341">Grad</text:span> 1, <text:span text:style-name="T403">1 Aktion, </text:span>selbst/Berührung, <text:span text:style-name="T344">≥ </text:span><text:span text:style-name="T403">1 Phase </text:span>Dauer, <text:span text:style-name="T403">kein </text:span>Rettungswurf</text:p>
      <text:p text:style-name="P83"><text:s/></text:p>
      <text:p text:style-name="P84"><text:span text:style-name="T404">Du segnest jemand oder etwas. </text:span>Auf Wesen anderer Gesinnung -1, entgegengesetzter Gesinnung -2 <text:span text:style-name="T404">auf den Wurf</text:span>. <text:span text:style-name="T405">An heiligen oder unheiligen Orten Bonus oder Malus </text:span><text:span text:style-name="T406">1-4</text:span><text:span text:style-name="T405">.</text:span> </text:p>
      <text:p text:style-name="P85"><text:s/></text:p>
      <text:p text:style-name="P86"><text:span text:style-name="T407">Manifestation</text:span><text:span text:style-name="T408">:</text:span><text:span text:style-name="T409"> </text:span><text:span text:style-name="T410">1 </text:span><text:span text:style-name="T411">das </text:span><text:span text:style-name="T412">Ziel leuchtet</text:span></text:p>
      <text:p text:style-name="P87"/>
      <text:p text:style-name="P88"><text:span text:style-name="T246">Zauber </text:span>w20:</text:p>
      <text:p text:style-name="P89"><text:span text:style-name="T25">1-11<text:tab/></text:span><text:tab/>Fehlschlag, <text:span text:style-name="T310">Ungnade +1</text:span></text:p>
      <text:p text:style-name="P90"><text:span text:style-name="T25">12-13</text:span><text:tab/><text:span text:style-name="T413">selbst</text:span><text:span text:style-name="T414">: <text:tab/>für 1</text:span> Phase<text:span text:style-name="T414"> </text:span>Angriff<text:span text:style-name="T414">+1</text:span>,<text:span text:style-name="T414"><text:tab/><text:tab/></text:span><text:span text:style-name="T413">Gefährte</text:span><text:span text:style-name="T414">:<text:tab/>für 1</text:span> <text:span text:style-name="T415">Runde</text:span><text:span text:style-name="T414"> </text:span>Angriff<text:span text:style-name="T414">+1</text:span></text:p>
      <text:p text:style-name="P90"><text:span text:style-name="T25">14-17</text:span><text:tab/><text:span text:style-name="T413">selbst</text:span><text:span text:style-name="T414">: <text:tab/>für 1</text:span> Phase<text:span text:style-name="T414"> </text:span>Angriff, Fertigkeit, Rettung, Schaden,<text:span text:style-name="T414"> </text:span>Zauber <text:span text:style-name="T414">+1,</text:span></text:p>
      <text:p text:style-name="P90"><text:tab/><text:tab/><text:span text:style-name="T413">Gefährte</text:span><text:span text:style-name="T414">:<text:tab/>für 1</text:span> Phase<text:span text:style-name="T414"> </text:span>Angriff<text:span text:style-name="T414">+1</text:span>,</text:p>
      <text:p text:style-name="P91"><text:tab/><text:tab/><text:span text:style-name="T25">Flüssigkeit</text:span>: geweiht für 1 Tag, 2x w4 Schaden gegen unheilige Wesen</text:p>
      <text:p text:style-name="P90"><text:span text:style-name="T25">18-19</text:span><text:tab/><text:span text:style-name="T413">selbst</text:span><text:span text:style-name="T414">:<text:tab/>für 1</text:span> Phase<text:span text:style-name="T414"> </text:span><text:span text:style-name="T405">alle Würfe</text:span> <text:span text:style-name="T414">+</text:span><text:span text:style-name="T416">2</text:span><text:span text:style-name="T414">,<text:tab/><text:tab/></text:span><text:span text:style-name="T417">Gefährte</text:span><text:span text:style-name="T416">:<text:tab/></text:span><text:span text:style-name="T414">für 1</text:span> Phase<text:span text:style-name="T414"> </text:span><text:span text:style-name="T405">alle Würfe</text:span> <text:span text:style-name="T414">+1,</text:span></text:p>
      <text:p text:style-name="P91"><text:tab/><text:tab/><text:span text:style-name="T25">Flüssigkeit</text:span>: geweiht für 1 Tag, 2x w6 Schaden gegen unheilige Wesen</text:p>
      <text:p text:style-name="P91"><text:tab/><text:tab/><text:span text:style-name="T25">Amulett</text:span>:<text:tab/>geweiht für 1 Tag, alle Rettungswürfe +1 für Träger</text:p>
      <text:p text:style-name="P90"><text:span text:style-name="T25">20-23</text:span><text:tab/><text:span text:style-name="T413">selbst</text:span><text:span text:style-name="T414">:<text:tab/>1 Phase </text:span><text:span text:style-name="T405">alle Würfe </text:span><text:span text:style-name="T414">+</text:span><text:span text:style-name="T416">w3+ZS </text:span><text:span text:style-name="T405">und </text:span><text:span text:style-name="T416">Aura auf alle Gefährten innerhalb </text:span><text:span text:style-name="T418">1,</text:span><text:span text:style-name="T416">5 </text:span><text:span text:style-name="T418">m</text:span></text:p>
      <text:p text:style-name="P90"><text:span text:style-name="T414"><text:tab/><text:tab/></text:span><text:span text:style-name="T417">Gefährte</text:span><text:span text:style-name="T416">:<text:tab/></text:span><text:span text:style-name="T405">alle Würfe </text:span><text:span text:style-name="T414">+</text:span><text:span text:style-name="T416">2</text:span><text:span text:style-name="T414"> für 1 Phase,</text:span></text:p>
      <text:p text:style-name="P91"><text:tab/><text:tab/><text:span text:style-name="T25">Flüssigkeit</text:span>: <text:span text:style-name="T419">1</text:span> Tag 2x w8 Schaden gegen unheilige Wesen</text:p>
      <text:p text:style-name="P91"><text:tab/><text:tab/><text:span text:style-name="T25">Amulett</text:span>:<text:tab/><text:span text:style-name="T419">1 Tag</text:span> alle Rettungswürfe +2 für Träger</text:p>
      <text:p text:style-name="P92"><text:span text:style-name="T177"><text:tab/><text:tab/></text:span><text:span text:style-name="T417">Waffe</text:span><text:span text:style-name="T420">:<text:tab/>1 Tag, </text:span><text:span text:style-name="T421">entweder </text:span><text:span text:style-name="T177">Angriff </text:span><text:span text:style-name="T422">und</text:span><text:span text:style-name="T177"> Schaden </text:span><text:span text:style-name="T420">+1 </text:span><text:span text:style-name="T423">oder</text:span><text:span text:style-name="T420"><text:line-break/><text:tab/><text:tab/><text:tab/><text:tab/></text:span><text:span text:style-name="T177">Angriff </text:span><text:span text:style-name="T422">und </text:span><text:span text:style-name="T423">S</text:span><text:span text:style-name="T177">chaden </text:span><text:span text:style-name="T420">+2 </text:span><text:span text:style-name="T422">nur </text:span><text:span text:style-name="T420">gegen unheilige Wesen</text:span></text:p>
      <text:p text:style-name="P90"><text:span text:style-name="T25">2</text:span><text:span text:style-name="T424">4</text:span><text:span text:style-name="T25">-2</text:span><text:span text:style-name="T424">7</text:span><text:tab/><text:span text:style-name="T413">selbst</text:span><text:span text:style-name="T414">:<text:tab/>für 1 Phase </text:span><text:span text:style-name="T405">alle Würfe </text:span><text:span text:style-name="T414">+</text:span><text:span text:style-name="T416">w3+ZS </text:span><text:span text:style-name="T425">und </text:span><text:span text:style-name="T416">Aura innerhalb </text:span><text:span text:style-name="T418">3</text:span><text:span text:style-name="T416"> </text:span><text:span text:style-name="T418">m</text:span><text:span text:style-name="T416">,</text:span></text:p>
      <text:p text:style-name="P90"><text:span text:style-name="T414"><text:tab/><text:tab/></text:span><text:span text:style-name="T417">Gefährte</text:span><text:span text:style-name="T416">:<text:tab/></text:span><text:span text:style-name="T405">alle Würfe</text:span> <text:span text:style-name="T405">w3+ZS</text:span><text:span text:style-name="T414"> für 1 Phase,</text:span></text:p>
      <text:p text:style-name="P93"><text:tab/><text:tab/><text:span text:style-name="T25">Flüssigkeit</text:span>: <text:span text:style-name="T426">dauerhaft </text:span>geweiht, 2x w8 Schaden gegen unheilige Wesen,<text:span text:style-name="T427"> </text:span><text:span text:style-name="T428">Z. für heute verloren</text:span></text:p>
      <text:p text:style-name="P93"><text:tab/><text:tab/><text:span text:style-name="T25">Amulett</text:span>:<text:tab/><text:span text:style-name="T406">geweiht für </text:span>1 Tag alle Rettungswürfe +2 für Träger,<text:span text:style-name="T427"> </text:span><text:span text:style-name="T428">Zauber für heute verloren</text:span></text:p>
      <text:p text:style-name="P92"><text:span text:style-name="T177"><text:tab/><text:tab/></text:span><text:span text:style-name="T417">Waffe</text:span><text:span text:style-name="T420">:<text:tab/>für 1 Tag </text:span><text:span text:style-name="T429">geweiht </text:span><text:span text:style-name="T421">entweder </text:span><text:span text:style-name="T177">Angriff </text:span><text:span text:style-name="T422">und</text:span><text:span text:style-name="T177"> Schaden </text:span><text:span text:style-name="T420">+</text:span><text:span text:style-name="T430">2</text:span><text:span text:style-name="T420"> </text:span><text:span text:style-name="T421">oder<text:line-break/><text:tab/><text:tab/><text:tab/><text:tab/></text:span><text:span text:style-name="T420">Angriff </text:span><text:span text:style-name="T422">und </text:span><text:span text:style-name="T420">Schaden +</text:span><text:span text:style-name="T430">3</text:span><text:span text:style-name="T420"> </text:span><text:span text:style-name="T422">nur </text:span><text:span text:style-name="T420">gegen unheilige Wesen,</text:span><text:span text:style-name="T431"> </text:span><text:span text:style-name="T430">Zauber für heute verloren</text:span></text:p>
      <text:p text:style-name="P92"><text:span text:style-name="T25">2</text:span><text:span text:style-name="T432">8</text:span><text:span text:style-name="T25">-2</text:span><text:span text:style-name="T432">9</text:span><text:span text:style-name="T177"><text:tab/></text:span><text:span text:style-name="T413">selbst</text:span><text:span text:style-name="T433">:<text:tab/></text:span><text:span text:style-name="T430">du und Gefährten innerhalb 9m</text:span><text:span text:style-name="T433">: für 1 </text:span><text:span text:style-name="T430">Stunde</text:span><text:span text:style-name="T433"> </text:span><text:span text:style-name="T434">alle Würfe </text:span><text:span text:style-name="T433">+</text:span><text:span text:style-name="T430">4</text:span></text:p>
      <text:p text:style-name="P92"><text:span text:style-name="T430"><text:tab/><text:tab/></text:span><text:span text:style-name="T417">Gefährte</text:span><text:span text:style-name="T420">:<text:tab/></text:span><text:span text:style-name="T433">für 1 Phase </text:span><text:span text:style-name="T434">alle Würfe </text:span><text:span text:style-name="T433">+</text:span><text:span text:style-name="T420">w3+ZS </text:span><text:span text:style-name="T435">und </text:span><text:span text:style-name="T420">Aura innerhalb </text:span><text:span text:style-name="T436">1,5</text:span><text:span text:style-name="T420"> </text:span><text:span text:style-name="T437">m</text:span><text:span text:style-name="T420">,</text:span></text:p>
      <text:p text:style-name="P94"><text:span text:style-name="T414"><text:tab/><text:tab/></text:span><text:span text:style-name="T417">Flüssigkeit</text:span><text:span text:style-name="T416">: </text:span><text:span text:style-name="T426">dauerhaft </text:span><text:span text:style-name="T416">geweiht, 2x w8 Schaden gegen unheilige Wesen, </text:span><text:span text:style-name="T428">Z. für </text:span><text:span text:style-name="T438">w7+1 Tage </text:span><text:span text:style-name="T428">verloren</text:span></text:p>
      <text:p text:style-name="P95"><text:tab/><text:tab/><text:span text:style-name="T25">Amulett</text:span>:<text:tab/>geweiht für 1 <text:span text:style-name="T438">Monat</text:span>, alle Rettungswürfe +2 für Träger, <text:span text:style-name="T428">Zauber für </text:span><text:span text:style-name="T438">w7+1 Tage </text:span><text:span text:style-name="T428">verloren</text:span></text:p>
      <text:p text:style-name="P92"><text:span text:style-name="T177"><text:tab/><text:tab/></text:span><text:span text:style-name="T417">Waffe</text:span><text:span text:style-name="T420">:<text:tab/>geweiht für 1 </text:span><text:span text:style-name="T439">Monat</text:span><text:span text:style-name="T420">, </text:span><text:span text:style-name="T421">entweder </text:span><text:span text:style-name="T177">Angriff </text:span><text:span text:style-name="T422">und</text:span><text:span text:style-name="T177"> Schaden </text:span><text:span text:style-name="T420">+</text:span><text:span text:style-name="T430">2</text:span><text:span text:style-name="T420"> </text:span><text:span text:style-name="T421">oder<text:line-break/><text:tab/><text:tab/><text:tab/><text:tab/></text:span><text:span text:style-name="T420">Angriff </text:span><text:span text:style-name="T422">und </text:span><text:span text:style-name="T420">Schaden +</text:span><text:span text:style-name="T430">3</text:span><text:span text:style-name="T420"> </text:span><text:span text:style-name="T422">nur </text:span><text:span text:style-name="T420">gegen unheilige Wesen, </text:span><text:span text:style-name="T430">Zauber für </text:span><text:span text:style-name="T439">w7+1 Tage </text:span><text:span text:style-name="T430">verloren</text:span></text:p>
      <text:p text:style-name="P92"><text:span text:style-name="T440">30</text:span><text:span text:style-name="T25">-</text:span><text:span text:style-name="T440">31</text:span><text:span text:style-name="T177"><text:tab/></text:span><text:span text:style-name="T440">Queste</text:span><text:span text:style-name="T433">:<text:tab/></text:span><text:span text:style-name="T434">alle Würfe </text:span><text:span text:style-name="T439">aller im Sinne des Gottes und der Queste +1, für ZS </text:span><text:span text:style-name="T420">Gefährte</text:span><text:span text:style-name="T439">n</text:span></text:p>
      <text:p text:style-name="P96"><text:span text:style-name="T439"><text:tab/><text:tab/><text:tab/><text:tab/></text:span><text:span text:style-name="T434">alle Würfe </text:span><text:span text:style-name="T439">+ZS, 7 Tage Dauer, kann gebannt werden; </text:span><text:span text:style-name="T441">Zauber für </text:span><text:span text:style-name="T442">7</text:span><text:span text:style-name="T441"> </text:span><text:span text:style-name="T442">Tage</text:span><text:span text:style-name="T441"> verloren</text:span></text:p>
      <text:p text:style-name="P92"><text:span text:style-name="T430"><text:tab/><text:tab/></text:span><text:span text:style-name="T417">Gefährte</text:span><text:span text:style-name="T420">:</text:span><text:span text:style-name="T433"><text:tab/></text:span><text:span text:style-name="T439">alle Würfe +w3+ZS für 1 Phase und 3 m Aura</text:span></text:p>
      <text:p text:style-name="P94"><text:span text:style-name="T414"><text:tab/><text:tab/></text:span><text:span text:style-name="T417">Flüssigkeit</text:span><text:span text:style-name="T416">: </text:span><text:span text:style-name="T426">dauerhaft </text:span><text:span text:style-name="T416">geweiht, 2x w8 Schaden gegen unheilige Wesen, </text:span><text:span text:style-name="T428">Z. </text:span><text:span text:style-name="T438">w</text:span><text:span text:style-name="T443">4 Wochen</text:span><text:span text:style-name="T438"> </text:span><text:span text:style-name="T428">verloren</text:span></text:p>
      <text:p text:style-name="P95"><text:tab/><text:tab/><text:span text:style-name="T25">Amulett</text:span>:<text:tab/>geweiht für 1 <text:span text:style-name="T438">Jahr</text:span>, alle Rettungswürfe +2 für Träger, <text:span text:style-name="T428">Zauber für </text:span><text:span text:style-name="T438">w</text:span><text:span text:style-name="T443">4 Wochen</text:span><text:span text:style-name="T438"> </text:span><text:span text:style-name="T428">verloren</text:span></text:p>
      <text:p text:style-name="P92"><text:span text:style-name="T177"><text:tab/><text:tab/></text:span><text:span text:style-name="T417">Waffe</text:span><text:span text:style-name="T420">:<text:tab/>geweiht für 1 </text:span><text:span text:style-name="T439">Jahr</text:span><text:span text:style-name="T420">, </text:span><text:span text:style-name="T444">entweder</text:span><text:span text:style-name="T421"> </text:span><text:span text:style-name="T177">Angriff </text:span><text:span text:style-name="T422">und</text:span><text:span text:style-name="T177"> Schaden </text:span><text:span text:style-name="T420">+</text:span><text:span text:style-name="T430">2</text:span><text:span text:style-name="T420"> </text:span><text:span text:style-name="T444">oder</text:span><text:span text:style-name="T421"> </text:span><text:span text:style-name="T420">Angriff </text:span><text:span text:style-name="T422">und </text:span><text:span text:style-name="T420">Schaden +</text:span><text:span text:style-name="T430">3</text:span><text:span text:style-name="T420"><text:line-break/><text:tab/><text:tab/><text:tab/><text:tab/></text:span><text:span text:style-name="T422">nur </text:span><text:span text:style-name="T420">gegen unheilige Wesen, </text:span><text:span text:style-name="T430">Zauber für </text:span><text:span text:style-name="T439">w</text:span><text:span text:style-name="T445">4 Wochen</text:span><text:span text:style-name="T439"> </text:span><text:span text:style-name="T430">verloren</text:span></text:p>
      <text:p text:style-name="P96"><text:span text:style-name="T440">32+</text:span><text:span text:style-name="T177"><text:tab/><text:tab/></text:span><text:span text:style-name="T440">Queste</text:span><text:span text:style-name="T433">:<text:tab/></text:span><text:span text:style-name="T434">alle Würfe </text:span><text:span text:style-name="T439">aller im Sinne des Gottes/der Queste +1, ZS </text:span><text:span text:style-name="T420">Gefährte</text:span><text:span text:style-name="T439">n </text:span><text:span text:style-name="T434">alle Würfe </text:span><text:span text:style-name="T439">+ZS;<text:line-break/><text:tab/><text:tab/><text:tab/><text:tab/></text:span><text:span text:style-name="T441">Zauber für w</text:span><text:span text:style-name="T442">20+10</text:span><text:span text:style-name="T441"> </text:span><text:span text:style-name="T442">Tage</text:span><text:span text:style-name="T441"> verloren</text:span></text:p>
      <text:p text:style-name="P92"><text:span text:style-name="T430"><text:tab/><text:tab/></text:span><text:span text:style-name="T417">Gefährte</text:span><text:span text:style-name="T420">:</text:span><text:span text:style-name="T433"><text:tab/></text:span><text:span text:style-name="T439">alle Würfe +w3+ZS für 1 Phase und </text:span><text:span text:style-name="T446">6</text:span><text:span text:style-name="T439"> m Aura</text:span></text:p>
      <text:p text:style-name="P94"><text:span text:style-name="T416"><text:tab/><text:tab/></text:span><text:span text:style-name="T417">Flüssigkeit</text:span><text:span text:style-name="T416">: </text:span><text:span text:style-name="T426">dauerhaft </text:span><text:span text:style-name="T416">geweiht, 2x w8 Schaden gegen unheilige Wesen, </text:span><text:span text:style-name="T447">Z</text:span><text:span text:style-name="T448">.</text:span><text:span text:style-name="T447"> w</text:span><text:span text:style-name="T449">4</text:span><text:span text:style-name="T447"> </text:span><text:span text:style-name="T449">Monate</text:span><text:span text:style-name="T447"> verloren</text:span></text:p>
      <text:p text:style-name="P95"><text:tab/><text:tab/><text:span text:style-name="T25">Amulett</text:span>:<text:tab/><text:span text:style-name="T450">dauerhaft </text:span>geweiht, alle Rettungswürfe +2 für Träger, <text:span text:style-name="T447">Zauber für w</text:span><text:span text:style-name="T449">4</text:span><text:span text:style-name="T447"> </text:span><text:span text:style-name="T449">Monate</text:span><text:span text:style-name="T447"> verloren</text:span></text:p>
      <text:p text:style-name="P97"><text:span text:style-name="T451"><text:tab/><text:tab/></text:span><text:span text:style-name="T452">Waffe</text:span><text:span text:style-name="T453">:<text:tab/>geweiht </text:span><text:span text:style-name="T454">bis unheilige Tat</text:span><text:span text:style-name="T453">, </text:span><text:span text:style-name="T455">entweder</text:span><text:span text:style-name="T456"> </text:span><text:span text:style-name="T451">Angriff </text:span><text:span text:style-name="T457">und</text:span><text:span text:style-name="T451"> Schaden </text:span><text:span text:style-name="T453">+</text:span><text:span text:style-name="T458">2</text:span><text:span text:style-name="T453"> </text:span><text:span text:style-name="T455">oder</text:span><text:span text:style-name="T456"><text:line-break/><text:tab/><text:tab/><text:tab/><text:tab/></text:span><text:span text:style-name="T453">Angriff </text:span><text:span text:style-name="T457">und</text:span><text:span text:style-name="T453"> Schaden +</text:span><text:span text:style-name="T458">3</text:span><text:span text:style-name="T453"> </text:span><text:span text:style-name="T457">nur </text:span><text:span text:style-name="T453">gegen unheilige Wesen, </text:span><text:span text:style-name="T459">Zauber für w</text:span><text:span text:style-name="T460">4</text:span><text:span text:style-name="T459"> </text:span><text:span text:style-name="T460">Monate</text:span><text:span text:style-name="T459"> verloren</text:span></text:p>
      <text:p text:style-name="P98"><text:span text:style-name="T402">1-</text:span><text:span text:style-name="T340">1</text:span><text:span text:style-name="T461">1</text:span><text:span text:style-name="T300"> </text:span><text:span text:style-name="T461">Zweites Gesicht</text:span><text:span text:style-name="T462"><text:tab/><text:tab/><text:tab/><text:tab/><text:tab/><text:tab/><text:tab/><text:tab/><text:tab/><text:tab/><text:tab/></text:span><text:span text:style-name="T299">Regeln</text:span><text:span text:style-name="T463"> </text:span><text:span text:style-name="T326">2</text:span><text:span text:style-name="T341">7</text:span><text:span text:style-name="T461">3</text:span><text:span text:style-name="T326">,</text:span><text:span text:style-name="T463"> </text:span><text:span text:style-name="T299">Rules</text:span><text:span text:style-name="T463"> </text:span><text:span text:style-name="T326">2</text:span><text:span text:style-name="T461">67</text:span></text:p>
      <text:p text:style-name="P99"><text:span text:style-name="T341">Grad</text:span> 1, <text:span text:style-name="T403">1 </text:span><text:span text:style-name="T464">Runde</text:span><text:span text:style-name="T403">, </text:span>selbst, <text:span text:style-name="T344">≥</text:span><text:span text:style-name="T465">3</text:span><text:span text:style-name="T403"> Phase</text:span><text:span text:style-name="T466">n</text:span><text:span text:style-name="T403"> </text:span>Dauer, <text:span text:style-name="T403">kein </text:span>Rettungswurf</text:p>
      <text:p text:style-name="P100"/>
      <text:p text:style-name="P100"><text:span text:style-name="T467">Du kannst in die Zukunft blicken, z.B. indem du Eingeweide liest </text:span><text:span text:style-name="T468">oder Knochen wirfst</text:span><text:span text:style-name="T467">. </text:span><text:s/></text:p>
      <text:p text:style-name="P101"/>
      <text:p text:style-name="P101"><text:span text:style-name="T469">Manifestation</text:span><text:span text:style-name="T246"> </text:span>w<text:span text:style-name="T469">3</text:span>:</text:p>
      <text:p text:style-name="P102"><text:span text:style-name="T25">1</text:span><text:tab/><text:span text:style-name="T469">Ein drittes Auge erscheint auf deiner Stirn.</text:span></text:p>
      <text:p text:style-name="P102"><text:span text:style-name="T470">2</text:span><text:tab/><text:span text:style-name="T469">Deine Augen leuchten auf.</text:span></text:p>
      <text:p text:style-name="P102"><text:span text:style-name="T470">3</text:span><text:tab/><text:span text:style-name="T469">Deine Augen sind zugeschmolzen, aber du kannst noch </text:span><text:span text:style-name="T471">immer </text:span><text:span text:style-name="T469">sehen.</text:span></text:p>
      <text:p text:style-name="P101"/>
      <text:p text:style-name="P101"><text:span text:style-name="T246">Zauber </text:span>w20:</text:p>
      <text:p text:style-name="P102"><text:span text:style-name="T25">1-11<text:tab/></text:span><text:tab/>Fehlschlag, <text:span text:style-name="T369">Ungnade +1</text:span></text:p>
      <text:p text:style-name="P102"><text:span text:style-name="T25">12-13</text:span><text:tab/><text:span text:style-name="T472">Du erlangst für 1 Runde einen Blick in die Zukunft. In der nächsten Runde erhältst</text:span></text:p>
      <text:p text:style-name="P103"><text:tab/><text:tab/>du +4 auf einen beliebigen einzelnen Wurf.</text:p>
      <text:p text:style-name="P102"><text:span text:style-name="T25">14-17</text:span><text:tab/><text:span text:style-name="T472">Du </text:span><text:span text:style-name="T473">konzentrierst dich</text:span><text:span text:style-name="T472"> 1 Runde </text:span><text:span text:style-name="T473">lang auf die nächsten </text:span><text:span text:style-name="T474">30 Minuten</text:span><text:span text:style-name="T473"> </text:span><text:span text:style-name="T475">und erhältst eine<text:line-break/><text:tab/><text:tab/>zu </text:span><text:span text:style-name="T476">75%</text:span><text:span text:style-name="T475"> korrekte Antwort darüber, welche Entscheidung vorteilhaft ist.</text:span></text:p>
      <text:p text:style-name="P102"><text:span text:style-name="T25">18-19</text:span><text:tab/><text:span text:style-name="T472">Du </text:span><text:span text:style-name="T473">konzentrierst dich</text:span><text:span text:style-name="T472"> 1 Runde </text:span><text:span text:style-name="T473">lang auf die nächsten </text:span><text:span text:style-name="T474">30 Minuten</text:span><text:span text:style-name="T473"> </text:span><text:span text:style-name="T475">und erhältst eine<text:line-break/><text:tab/><text:tab/>zu </text:span><text:span text:style-name="T476">80%</text:span><text:span text:style-name="T475"> korrekte Antwort darüber, welche Entscheidung vorteilhaft ist.</text:span></text:p>
      <text:p text:style-name="P104"><text:span text:style-name="T25">20-23</text:span><text:span text:style-name="T177"><text:tab/></text:span><text:span text:style-name="T477">Du </text:span><text:span text:style-name="T478">konzentrierst dich</text:span><text:span text:style-name="T477"> 1 Runde </text:span><text:span text:style-name="T478">lang auf die nächsten </text:span><text:span text:style-name="T474">30 Minuten</text:span><text:span text:style-name="T478"> </text:span><text:span text:style-name="T479">und erhältst eine<text:line-break/><text:tab/><text:tab/>zu </text:span><text:span text:style-name="T476">8</text:span><text:span text:style-name="T480">5</text:span><text:span text:style-name="T476">%</text:span><text:span text:style-name="T479"> korrekte Antwort darüber, welche Entscheidung vorteilhaft ist.</text:span></text:p>
      <text:p text:style-name="P104"><text:span text:style-name="T25">2</text:span><text:span text:style-name="T424">4</text:span><text:span text:style-name="T25">-2</text:span><text:span text:style-name="T424">7</text:span><text:span text:style-name="T177"><text:tab/></text:span><text:span text:style-name="T477">Du </text:span><text:span text:style-name="T478">konzentrierst dich</text:span><text:span text:style-name="T477"> 1 Runde </text:span><text:span text:style-name="T478">lang auf die nächste </text:span><text:span text:style-name="T481">1 Stunde</text:span><text:span text:style-name="T478"> </text:span><text:span text:style-name="T479">und erhältst eine<text:line-break/><text:tab/><text:tab/>zu </text:span><text:span text:style-name="T476">8</text:span><text:span text:style-name="T480">5</text:span><text:span text:style-name="T476">%</text:span><text:span text:style-name="T479"> korrekte Antwort darüber, welche </text:span><text:span text:style-name="T476">Entscheidung</text:span><text:span text:style-name="T482">en</text:span><text:span text:style-name="T479"> </text:span><text:span text:style-name="T483">jeweils </text:span><text:span text:style-name="T479">vorteilhaft </text:span><text:span text:style-name="T483">sind</text:span><text:span text:style-name="T479">.</text:span></text:p>
      <text:p text:style-name="P104"><text:span text:style-name="T25">2</text:span><text:span text:style-name="T432">8</text:span><text:span text:style-name="T25">-2</text:span><text:span text:style-name="T432">9</text:span><text:span text:style-name="T177"><text:tab/></text:span><text:span text:style-name="T477">Du </text:span><text:span text:style-name="T478">konzentrierst dich</text:span><text:span text:style-name="T477"> 1 Runde </text:span><text:span text:style-name="T478">lang auf die nächste </text:span><text:span text:style-name="T481">1 Stunde</text:span><text:span text:style-name="T478"> </text:span><text:span text:style-name="T479">und erhältst eine<text:line-break/><text:tab/><text:tab/>zu </text:span><text:span text:style-name="T484">90</text:span><text:span text:style-name="T476">%</text:span><text:span text:style-name="T479"> korrekte Antwort darüber, welche </text:span><text:span text:style-name="T476">Entscheidung</text:span><text:span text:style-name="T482">en</text:span><text:span text:style-name="T479"> </text:span><text:span text:style-name="T483">jeweils </text:span><text:span text:style-name="T479">vorteilhaft </text:span><text:span text:style-name="T483">sind</text:span><text:span text:style-name="T479">.</text:span></text:p>
      <text:p text:style-name="P104"><text:span text:style-name="T440">30</text:span><text:span text:style-name="T25">-</text:span><text:span text:style-name="T440">31</text:span><text:span text:style-name="T177"><text:tab/></text:span><text:span text:style-name="T477">Du </text:span><text:span text:style-name="T478">konzentrierst dich</text:span><text:span text:style-name="T477"> 1 Runde </text:span><text:span text:style-name="T478">lang auf d</text:span><text:span text:style-name="T485">en</text:span><text:span text:style-name="T478"> nächste</text:span><text:span text:style-name="T485">n</text:span><text:span text:style-name="T478"> </text:span><text:span text:style-name="T481">1 </text:span><text:span text:style-name="T484">Tag</text:span><text:span text:style-name="T478"> </text:span><text:span text:style-name="T479">und erhältst eine<text:line-break/><text:tab/><text:tab/>zu </text:span><text:span text:style-name="T484">95</text:span><text:span text:style-name="T476">%</text:span><text:span text:style-name="T479"> korrekte Antwort darüber, welche </text:span><text:span text:style-name="T476">Entscheidung</text:span><text:span text:style-name="T482">en</text:span><text:span text:style-name="T479"> </text:span><text:span text:style-name="T483">jeweils </text:span><text:span text:style-name="T479">vorteilhaft </text:span><text:span text:style-name="T483">sind</text:span><text:span text:style-name="T479">.</text:span></text:p>
      <text:p text:style-name="P104"><text:span text:style-name="T440">32+</text:span><text:span text:style-name="T177"><text:tab/><text:tab/></text:span><text:span text:style-name="T477">Du </text:span><text:span text:style-name="T478">konzentrierst dich</text:span><text:span text:style-name="T477"> 1 Runde </text:span><text:span text:style-name="T478">lang auf d</text:span><text:span text:style-name="T485">en</text:span><text:span text:style-name="T478"> nächste</text:span><text:span text:style-name="T485">n</text:span><text:span text:style-name="T478"> </text:span><text:span text:style-name="T481">1 </text:span><text:span text:style-name="T484">Monat</text:span><text:span text:style-name="T478"> </text:span><text:span text:style-name="T479">und erhältst eine<text:line-break/><text:tab/><text:tab/>zu </text:span><text:span text:style-name="T484">9</text:span><text:span text:style-name="T486">9</text:span><text:span text:style-name="T476">%</text:span><text:span text:style-name="T479"> korrekte Antwort darüber, welche </text:span><text:span text:style-name="T476">Entscheidung</text:span><text:span text:style-name="T482">en</text:span><text:span text:style-name="T479"> </text:span><text:span text:style-name="T483">jeweils </text:span><text:span text:style-name="T479">vorteilhaft </text:span><text:span text:style-name="T483">sind</text:span><text:span text:style-name="T479">.</text:span></text:p>
      <text:p text:style-name="P104"><text:span text:style-name="T475"><text:tab/><text:tab/></text:span><text:span text:style-name="T487">Zusätzlich erhältst du </text:span><text:span text:style-name="T488">solange </text:span><text:span text:style-name="T487">+1 auf alle Würfe.</text:span></text:p>
      <text:p text:style-name="P105" loext:marker-style-name="T489">Patzer Tabelle w16 (4-2) <text:span text:style-name="T490">w</text:span><text:span text:style-name="T491">4</text:span><text:span text:style-name="T492"> </text:span><text:span text:style-name="T493">bis </text:span><text:span text:style-name="T490">w</text:span><text:span text:style-name="T494">16-</text:span><text:span text:style-name="T495">Glücksmod.</text:span></text:p>
      <text:p text:style-name="P106" loext:marker-style-name="T489"><text:span text:style-name="T25">0-</text:span><text:tab/>Du verfehlst dein Ziel, verursachst aber keinen anderen Schaden.</text:p>
      <text:p text:style-name="P107" loext:marker-style-name="T489"><text:span text:style-name="T25">1</text:span><text:tab/>Dein Schlag macht dich zum Gespött der Gruppe, verursacht aber keinen Schaden.<text:tab/><text:tab/></text:p>
      <text:p text:style-name="P106" loext:marker-style-name="T489"><text:span text:style-name="T25">2</text:span><text:tab/>Du stolperst, kannst dich aber durch einen Reflexwurf mit Schwierigkeit 10 retten;<text:line-break/><text:tab/>andernfalls musst du die nächste Runde liegend verbringen.</text:p>
      <text:p text:style-name="P107" loext:marker-style-name="T489"><text:span text:style-name="T25">3</text:span><text:tab/>Deine Waffe löst sich aus deiner Hand. Du greifst schnell um, bekommst die Waffe aber<text:tab/></text:p>
      <text:p text:style-name="P107" loext:marker-style-name="T489"><text:tab/>nicht richtig zu fassen. Beim nächsten Angriffswurf erhältst du einen Malus von -2.<text:tab/><text:tab/></text:p>
      <text:p text:style-name="P106" loext:marker-style-name="T489"><text:span text:style-name="T25">4</text:span><text:tab/>Deine Waffe ist schwer beschädigt: Eine Bogensehne reißt, ein Schwertgriff fällt ab oder<text:line-break/><text:tab/>ein Schussmechanismus klemmt. Die Waffe kann mit 10 Minuten Arbeit repariert</text:p>
      <text:p text:style-name="P106" loext:marker-style-name="T489"><text:tab/>werden, ist aber vorerst nutzlos.</text:p>
      <text:p text:style-name="P107" loext:marker-style-name="T489"><text:span text:style-name="T25">5</text:span><text:tab/>Du stolperst, fällst und verschwendest diese Aktion. Du liegst am Boden und musst eine<text:tab/></text:p>
      <text:p text:style-name="P107" loext:marker-style-name="T489"><text:tab/>Aktion nutzen, um in der nächsten Runde aufzustehen.<text:tab/><text:tab/><text:tab/><text:tab/><text:tab/><text:tab/><text:tab/><text:tab/></text:p>
      <text:p text:style-name="P106" loext:marker-style-name="T489"><text:span text:style-name="T25">6</text:span><text:tab/>Deine Waffe verheddert sich in deiner Rüstung. Du musst die nächste Runde nutzen, um</text:p>
      <text:p text:style-name="P106" loext:marker-style-name="T489"><text:tab/>sie zu entwirren. Zusätzlich wird dein Rüstungsbonus um 1 reduziert, bis du 10 Minuten</text:p>
      <text:p text:style-name="P106" loext:marker-style-name="T489"><text:tab/>damit verbringst, die verhedderten Schnallen und Gurte wieder anzubringen.</text:p>
      <text:p text:style-name="P107" loext:marker-style-name="T489"><text:span text:style-name="T25">7</text:span><text:tab/>Du lässt deine Waffe fallen. Du musst sie aufheben oder bei deiner nächsten Aktion eine<text:tab/></text:p>
      <text:p text:style-name="P107" loext:marker-style-name="T489"><text:tab/>neue ziehen.<text:tab/><text:tab/><text:tab/><text:tab/><text:tab/><text:tab/><text:tab/><text:tab/><text:tab/><text:tab/><text:tab/><text:tab/><text:tab/><text:tab/><text:tab/><text:tab/><text:tab/></text:p>
      <text:p text:style-name="P106" loext:marker-style-name="T489"><text:span text:style-name="T25">8</text:span><text:tab/>Du schlägst versehentlich deine Waffe gegen einen festen, unnachgiebigen Gegenstand<text:line-break/><text:tab/>(einen Stein, eine Mauer, sogar den Boden). Gewöhnliche Waffen sind ruiniert, magische<text:line-break/><text:tab/>Waffen sind nicht betroffen.</text:p>
      <text:p text:style-name="P107" loext:marker-style-name="T489"><text:span text:style-name="T25">9</text:span><text:tab/>Du stolperst, was eine große Lücke in deiner Verteidigung öffnet. Der nächste Gegner,<text:tab/></text:p>
      <text:p text:style-name="P107" loext:marker-style-name="T489"><text:tab/>der dich angreift, erhält einen Bonus von +2 auf seinen Angriffswurf.<text:tab/><text:tab/><text:tab/><text:tab/><text:tab/></text:p>
      <text:p text:style-name="P106" loext:marker-style-name="T489"><text:span text:style-name="T25">10</text:span><text:tab/>Du hättest deine Rüstung in Schuss halten sollen! Die Gelenke deiner Rüstung<text:line-break/><text:tab/>verklemmen und du bleibst an Ort und Stelle stehen. Für w3 Runden kannst du dich<text:line-break/><text:tab/>nicht bewegen oder angreifen. Ungerüstete Charaktere sind davon nicht betroffen.</text:p>
      <text:p text:style-name="P107" loext:marker-style-name="T489"><text:span text:style-name="T25">11</text:span><text:tab/>Dein wilder Schwung lässt dich aus dem Gleichgewicht geraten. Du erhältst einen Malus<text:tab/></text:p>
      <text:p text:style-name="P107" loext:marker-style-name="T489"><text:tab/>von -4 auf deinen nächsten Angriffswurf.<text:tab/><text:tab/><text:tab/><text:tab/><text:tab/><text:tab/><text:tab/><text:tab/><text:tab/><text:tab/><text:tab/></text:p>
      <text:p text:style-name="P106" loext:marker-style-name="T489"><text:span text:style-name="T25">12</text:span><text:tab/>Du schlägst versehentlich nach einem zufällig bestimmten Gefährten in Reichweite.<text:line-break/><text:tab/>Wiederhole deinen Angriffswurf, aber nun gegen diesen Gefährten.</text:p>
      <text:p text:style-name="P107" loext:marker-style-name="T489"><text:span text:style-name="T25">13</text:span><text:tab/>Du stolperst übel. Du fällst hart und erleidest dabei w3 Schaden. Du liegst am Boden und<text:tab/></text:p>
      <text:p text:style-name="P107" loext:marker-style-name="T489"><text:tab/>musst eine Aktion dafür nutzen, um in der nächsten Runde aufzustehen.<text:tab/><text:tab/><text:tab/><text:tab/></text:p>
      <text:p text:style-name="P106" loext:marker-style-name="T489"><text:span text:style-name="T25">14</text:span><text:tab/>Du rutschst aus und fällst auf den Rücken. Wie eine Schildkröte ruderst du mit den<text:line-break/><text:tab/>Gliedern und bist unfähig, sofort aufzustehen. Du musst für die nächste Runde im Liegen<text:line-break/><text:tab/>kämpfen, bevor du dich aufrichten kannst.</text:p>
      <text:p text:style-name="P107" loext:marker-style-name="T489"><text:span text:style-name="T25">15</text:span><text:tab/>Du schaffst es irgendwie, dich selbst zu verletzen, wobei du normalen Schaden erleidest.<text:tab/></text:p>
      <text:p text:style-name="P106" loext:marker-style-name="T489"><text:span text:style-name="T25">16+</text:span><text:tab/>Du triffst dich versehentlich selbst und erhältst normalen Schaden +1. Darüber hinaus<text:line-break/><text:tab/>fällst du auf den Rücken und kannst dich erst dann wieder aufrichten, wenn dir ein<text:line-break/><text:tab/>Geschicklichkeitswurf (Schwierigkeit 16) gelingt.</text:p>
      <text:p text:style-name="P106" loext:marker-style-name="T489"/>
      <text:p text:style-name="P106" loext:marker-style-name="T489">*<text:tab/>Magische Waffen brechen nicht durch Patzer oder Volltreffer. Stattdessen werden sie<text:line-break/><text:tab/>w10 + 1,5 m weggeschleudert.</text:p>
      <text:p text:style-name="P106" loext:marker-style-name="T489"/>
      <text:p text:style-name="P108">Volltreffer Tabelle III für Kleriker, Hobbits, Krieger (1-2) und Zwerge (1-3)<text:span text:style-name="T490"> w</text:span><text:span text:style-name="T494">8</text:span><text:span text:style-name="T492"> </text:span><text:span text:style-name="T493">bis </text:span><text:span text:style-name="T490">w</text:span><text:span text:style-name="T494">16</text:span><text:span text:style-name="T495">+Glücksmod.</text:span></text:p>
      <text:p text:style-name="P109" loext:marker-style-name="T235"><text:span text:style-name="T496"><text:s text:c="2"/>0-</text:span><text:span text:style-name="T489"><text:tab/>Blinde Kampfwut! +2w8 Schaden </text:span><text:span text:style-name="T497">und</text:span><text:span text:style-name="T489"> w4 Schaden für deinen nächsten Gefährten.<text:line-break/><text:tab/></text:span><text:span text:style-name="T496"># Kampfwut: +w12 Schaden je PER oder INT</text:span></text:p>
      <text:p text:style-name="P110"><text:span text:style-name="T489"><text:s text:c="2"/></text:span><text:span text:style-name="T496">1</text:span><text:span text:style-name="T489"><text:tab/>Kraftvoller Schlag: +w6 Schaden.<text:tab/><text:tab/><text:tab/><text:tab/><text:tab/><text:tab/><text:tab/><text:tab/><text:tab/><text:tab/><text:tab/><text:tab/><text:tab/></text:span></text:p>
      <text:p text:style-name="P109" loext:marker-style-name="T235"><text:span text:style-name="T489"><text:s text:c="2"/></text:span><text:span text:style-name="T496">2</text:span><text:span text:style-name="T489"><text:tab/>Angriff wirft den Gegner zu Boden (Gegner am Boden: +2).</text:span></text:p>
      <text:p text:style-name="P110"><text:span text:style-name="T489"><text:s text:c="2"/></text:span><text:span text:style-name="T496">3</text:span><text:span text:style-name="T489"><text:tab/>Gegner läuft genau in den Schlag: +w8 Schaden.<text:tab/><text:tab/><text:tab/><text:tab/><text:tab/><text:tab/><text:tab/><text:tab/><text:tab/></text:span></text:p>
      <text:p text:style-name="P109" loext:marker-style-name="T235"><text:span text:style-name="T489"><text:s text:c="2"/></text:span><text:span text:style-name="T496">4</text:span><text:span text:style-name="T489"><text:tab/>Schlag lässt den Gegner in die Knie gehen. Greife gleich nochmal an.</text:span></text:p>
      <text:p text:style-name="P110"><text:span text:style-name="T489"><text:s text:c="2"/></text:span><text:span text:style-name="T496">5</text:span><text:span text:style-name="T489"><text:tab/>Nase explodiert in Wolke von Blut: +w6 Schaden, w4 Runden ohne Geruch.<text:tab/><text:tab/><text:tab/></text:span></text:p>
      <text:p text:style-name="P109" loext:marker-style-name="T235"><text:span text:style-name="T489"><text:s text:c="2"/></text:span><text:span text:style-name="T496">6</text:span><text:span text:style-name="T489"><text:tab/>Brutaler Treffer, mehrere Rippen gebrochen! +w8 Schaden.</text:span></text:p>
      <text:p text:style-name="P110"><text:span text:style-name="T489"><text:s text:c="2"/></text:span><text:span text:style-name="T496">7</text:span><text:span text:style-name="T489"><text:tab/>Treffer auf die Hand! Seine Waffe fliegt w6+1,5 m weit weg.<text:tab/><text:tab/><text:tab/><text:tab/><text:tab/><text:tab/><text:tab/></text:span></text:p>
      <text:p text:style-name="P109" loext:marker-style-name="T235"><text:span text:style-name="T489"><text:s text:c="2"/></text:span><text:span text:style-name="T496">8</text:span><text:span text:style-name="T489"><text:tab/>Schlag streift den Kopf! +1w6 Schaden und er ist für 6 Tage taub.</text:span></text:p>
      <text:p text:style-name="P110"><text:span text:style-name="T489"><text:s text:c="2"/></text:span><text:span text:style-name="T496">9</text:span><text:span text:style-name="T489"><text:tab/>Oberschenkelhalsknochen zerschmettert! +2w6 Schaden und -3 m Bewegung bis geheilt.<text:tab/></text:span></text:p>
      <text:p text:style-name="P109" loext:marker-style-name="T235"><text:span text:style-name="T496">10</text:span><text:span text:style-name="T489"><text:tab/>Du zerschmetterst die Waffe des Gegners, Metallsplitter fliegen umher.</text:span></text:p>
      <text:p text:style-name="P110"><text:span text:style-name="T496">11</text:span><text:span text:style-name="T489"><text:tab/>Bauchtreffer verursacht starke Blutung. Ohne Heilung in w5 Runden tot.<text:tab/><text:tab/><text:tab/><text:tab/></text:span></text:p>
      <text:p text:style-name="P109" loext:marker-style-name="T235"><text:span text:style-name="T496">12</text:span><text:span text:style-name="T489"><text:tab/>Treffer auf die Schläfe! Zähigkeit 10 + deine Stufe oder er wird bewusstlos.</text:span></text:p>
      <text:p text:style-name="P110"><text:span text:style-name="T496">13</text:span><text:span text:style-name="T489"><text:tab/>Unterkiefer gebrochen! Blut und Zähne fliegen umher: +w8 Schaden.<text:tab/><text:tab/><text:tab/><text:tab/><text:tab/></text:span></text:p>
      <text:p text:style-name="P109" loext:marker-style-name="T235"><text:span text:style-name="T498">14</text:span><text:span text:style-name="T489"><text:tab/>Körpertreffer! +2w8 Schaden</text:span></text:p>
      <text:p text:style-name="P110"><text:span text:style-name="T496">15</text:span><text:span text:style-name="T489"><text:tab/>Schulter ausgerenkt: +w8 Schaden und der Schildarm hängt kraftlos herab.<text:tab/><text:tab/><text:tab/><text:tab/></text:span></text:p>
      <text:p text:style-name="P109" loext:marker-style-name="T235"><text:span text:style-name="T496">16</text:span><text:span text:style-name="T489"><text:tab/>Schlag zerschmettert die Waffenhand: -4 auf alle Angriffswürfe.</text:span></text:p>
      <text:p text:style-name="P110"><text:span text:style-name="T496">17</text:span><text:span text:style-name="T489"><text:tab/>Schlag schmettert Gegner zu Boden: greife gleich nochmal an.<text:tab/><text:tab/><text:tab/><text:tab/><text:tab/><text:tab/></text:span></text:p>
      <text:p text:style-name="P109" loext:marker-style-name="T235"><text:span text:style-name="T496">18</text:span><text:span text:style-name="T489"><text:tab/>Stirn getroffen, graue</text:span><text:span text:style-name="T499"> </text:span><text:span text:style-name="T489">Pampe rinnt herab. +w8 Schaden, -w4 Intelligenz und<text:line-break/><text:tab/>-w4 Persönlichkeit.</text:span></text:p>
      <text:p text:style-name="P110"><text:span text:style-name="T496">19</text:span><text:span text:style-name="T489"><text:tab/>Brustkorb getroffen: +2w8 Schaden.<text:tab/><text:tab/><text:tab/><text:tab/><text:tab/><text:tab/><text:tab/><text:tab/><text:tab/><text:tab/><text:tab/><text:tab/></text:span></text:p>
      <text:p text:style-name="P109" loext:marker-style-name="T235"><text:span text:style-name="T496">20</text:span><text:span text:style-name="T489"><text:tab/>Brust getroffen: +w8 Schaden und Betäubung für w3 Runden.</text:span></text:p>
      <text:p text:style-name="P110"><text:span text:style-name="T496">21</text:span><text:span text:style-name="T489"><text:tab/>Bein zertrümmert: +2w6 Schaden, halbe Bewegung. Greife gleich nochmal an.<text:tab/><text:tab/><text:tab/></text:span></text:p>
      <text:p text:style-name="P109" loext:marker-style-name="T235"><text:span text:style-name="T496">22</text:span><text:span text:style-name="T489"><text:tab/>Waffenarm zertrümmert! Arm nicht mehr benutzbar, Waffe am Boden.</text:span></text:p>
      <text:p text:style-name="P110"><text:span text:style-name="T496">23</text:span><text:span text:style-name="T489"><text:tab/>Loch im Kopf: +2w8 Schaden, -w4 Intelligenz und -w4 Persönlichkeit.<text:tab/><text:tab/><text:tab/><text:tab/><text:tab/></text:span></text:p>
      <text:p text:style-name="P109" loext:marker-style-name="T235"><text:span text:style-name="T496">24</text:span><text:span text:style-name="T489"><text:tab/>Volltreffer auf Kehlkopf: +2w8 Schaden und stolpert für w4 Runden umher.</text:span></text:p>
      <text:p text:style-name="P110"><text:span text:style-name="T496">25</text:span><text:span text:style-name="T489"><text:tab/>Rippen durch die Lunge getrieben: Gegner verliert 50% der LP und kotzt Blut.<text:tab/><text:tab/><text:tab/></text:span></text:p>
      <text:p text:style-name="P109" loext:marker-style-name="T235"><text:span text:style-name="T496">26</text:span><text:span text:style-name="T489"><text:tab/>Gesicht zerschmettert, Augen zerstört: +2w8 Schaden und Gegner ist blind.</text:span></text:p>
      <text:p text:style-name="P110"><text:span text:style-name="T496">27</text:span><text:span text:style-name="T489"><text:tab/>Volltreffer auf Brust: +3w8 Schaden und Zähigkeit 15 + deine Stufe oder bewusstlos.<text:tab/><text:tab/></text:span></text:p>
      <text:p text:style-name="P109" loext:marker-style-name="T235"><text:span text:style-name="T496">28+<text:tab/></text:span><text:span text:style-name="T489">Wirbelsäulentreffer: +3w8 Schaden und Zähigkeit 15 + deine Stufe oder gelähmt.</text:span></text:p>
      <text:p text:style-name="P111" loext:marker-style-name="T489"/>
      <text:p text:style-name="P112" loext:marker-style-name="T489">#<text:tab/>Ein Charakter der von Kampfwut überkommen wird, kann Attributspunkte in<text:line-break/><text:tab/>Persönlichkeit oder Intelligenz opfern um den Schaden zu vergrößern. Je Punkt fügt er<text:line-break/><text:tab/>w12 Schaden hinzu.</text:p>
      <text:p text:style-name="P113"><text:span text:style-name="T500"><text:s/></text:span><text:span text:style-name="T501">Ä</text:span><text:span text:style-name="T502"> </text:span><text:span text:style-name="T503">gid</text:span><draw:frame draw:style-name="fr1" draw:name="Bild1" text:anchor-type="char" svg:x="12.652cm" svg:y="0.064cm" svg:width="7.327cm" svg:height="11.008cm" draw:z-index="0"><draw:image xlink:href="Pictures/10000000000006A800000A001F1B8522.jpg" xlink:type="simple" xlink:show="embed" xlink:actuate="onLoad" draw:mime-type="image/jpeg"/></draw:frame><text:span text:style-name="T504">ius</text:span></text:p>
      <text:p text:style-name="P114"><text:span text:style-name="T505"/></text:p>
      <text:p text:style-name="P115"><text:span text:style-name="T506">Schutzpatron</text:span> der <text:span text:style-name="T507">Bettler</text:span></text:p>
      <text:p text:style-name="P116"><text:span text:style-name="T505"/></text:p>
      <text:p text:style-name="P117">Schutzpatron der stillenden Mütter und der Hirten.</text:p>
      <text:p text:style-name="P117">Beschützer der Bettler und Krüppel, angerufen bei Pest, Aussatz und Krebs, bei Dürre, Sturm und Feuersbrunst,<text:line-break/>in geistiger Not und Verlassenheit, gegen Fallsucht, Geisteskrankheiten und Unfruchtbarkeit von Mensch und Tier.</text:p>
      <text:p text:style-name="P118"/>
      <text:p text:style-name="P119">Eine Hirschkuh nährte ihn mit ihrer Milch. Während einer Jagd des Königs Wamba flüchtete diese Hirschkuh zu Ägidius, der sich schützend vor das Tier stellte und so versehentlich von einem Pfeil getroffen wurde. In der Erkenntnis, dass die Tugend in der Schwachheit vollendet werde, bat er, dass ihm während seines Erdendaseins die Gesundheit nicht wiederkehren solle. So blieb ihm die Wunde bis an sein Lebensende.</text:p>
      <text:p text:style-name="P120"><text:span text:style-name="T508">Mit </text:span>Krummstab und vom Pfeil getroffen und in Begleitung einer Hirschkuh.</text:p>
      <text:p text:style-name="P120"/>
      <text:p text:style-name="P121">Kleriker <text:span text:style-name="T509">des </text:span><text:span text:style-name="T510">Ä</text:span><text:span text:style-name="T509">gidius</text:span> werden zur <text:span text:style-name="T509">W</text:span>eih<text:span text:style-name="T509">e</text:span> mit einem Pfeil durchbohrt, welcher von da an stets in der Wunde <text:span text:style-name="T509">s</text:span>teckt.<text:line-break/>Pfeil und <text:span text:style-name="T509">B</text:span>ogen sind gewei<text:span text:style-name="T509">h</text:span>te <text:span text:style-name="T509">Z</text:span>eremoni<text:span text:style-name="T511">al</text:span>waffen.<text:line-break/>Hirsch<text:span text:style-name="T509">e und insbesondere</text:span> <text:span text:style-name="T509">H</text:span>irschkü<text:span text:style-name="T509">h</text:span>e <text:span text:style-name="T509">sind</text:span> Heilig und d<text:span text:style-name="T509">ürfen</text:span> nicht verletzt werde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Calibri" svg:font-family="Calibri" style:font-family-generic="swiss"/>
    <style:font-face style:name="Calibri1" svg:font-family="Calibri" style:font-family-generic="swiss" style:font-pitch="variable"/>
    <style:font-face style:name="Carolingia" svg:font-family="Carolingia" style:font-pitch="variable"/>
    <style:font-face style:name="Hiragino Sans" svg:font-family="'Hiragino Sans'" style:font-family-generic="modern" style:font-pitch="fixed"/>
    <style:font-face style:name="Liberation Mono" svg:font-family="'Liberation Mono'" style:font-family-generic="modern" style:font-pitch="fixed"/>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ce style:name="NSimSun" svg:font-family="NSimSun"/>
    <style:font-face style:name="OpenSymbol" svg:font-family="OpenSymbol"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Calibri" fo:font-size="12pt" fo:language="de" fo:country="DE" style:letter-kerning="true" style:font-name-asian="NSimSun" style:font-size-asian="10.5pt" style:language-asian="ja" style:country-asian="JP" style:font-name-complex="Lucida Sans1" style:font-size-complex="12pt" style:language-complex="hi" style:country-complex="IN"/>
    </style:default-style>
    <style:default-style style:family="paragraph">
      <style:paragraph-properties fo:orphans="2" fo:widows="2" fo:hyphenation-ladder-count="no-limit" fo:hyphenation-keep="auto" loext:hyphenation-keep-type="column" style:text-autospace="ideograph-alpha" style:punctuation-wrap="hanging" style:line-break="strict" style:tab-stop-distance="1cm" style:writing-mode="page"/>
      <style:text-properties style:use-window-font-color="true" loext:opacity="0%" style:font-name="Calibri" fo:font-size="12pt" fo:language="de" fo:country="DE" style:letter-kerning="true" style:font-name-asian="NSimSun" style:font-size-asian="10.5pt" style:language-asian="ja" style:country-asian="JP"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Calibri" fo:font-family="Calibri" style:font-family-generic="swiss" fo:font-size="14pt" style:font-name-asian="Microsoft YaHei" style:font-family-asian="'Microsoft YaHei'"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name="Calibri" fo:font-family="Calibri" style:font-family-generic="swiss" style:font-name-asian="NSimSun" style:font-family-asian="NSimSun"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style:font-name="Calibri" fo:font-family="Calibri" style:font-family-generic="swiss" fo:font-size="12pt" fo:font-style="italic" style:font-name-asian="NSimSun" style:font-family-asian="NSimSun"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alibri" fo:font-family="Calibri" style:font-family-generic="swiss" style:font-name-asian="NSimSun" style:font-family-asian="NSimSun" style:font-size-asian="12pt" style:font-name-complex="Lucida Sans" style:font-family-complex="'Lucida Sans'" style:font-family-generic-complex="swiss"/>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Liberation Mono" fo:font-family="'Liberation Mono'" style:font-family-generic="modern" style:font-pitch="fixed" fo:font-size="10pt" style:font-name-asian="Hiragino Sans" style:font-family-asian="'Hiragino Sans'" style:font-family-generic-asian="modern" style:font-pitch-asian="fixed" style:font-size-asian="10pt" style:font-name-complex="Liberation Mono" style:font-family-complex="'Liberation Mono'" style:font-family-generic-complex="modern" style:font-pitch-complex="fixed" style:font-size-complex="10pt"/>
    </style:style>
    <style:style style:name="Bullet_20_Symbols" style:display-name="Bullet Symbols" style:family="text">
      <style:text-properties style:font-name="OpenSymbol" fo:font-family="OpenSymbol" style:font-charset="x-symbol" fo:font-size="15pt" style:font-name-asian="OpenSymbol" style:font-family-asian="OpenSymbol" style:font-charset-asian="x-symbol" style:font-size-asian="13.1000003814697pt" style:font-name-complex="OpenSymbol" style:font-family-complex="OpenSymbol" style:font-charset-complex="x-symbol" style:font-size-complex="15p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0.499cm" fo:margin-bottom="0.499cm" fo:margin-left="0.499cm" fo:margin-right="0.499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3-09-01T09:07:46.042000000</meta:creation-date>
    <dc:date>2025-06-02T22:12:28.357002300</dc:date>
    <meta:editing-duration>P4DT19H25M38S</meta:editing-duration>
    <meta:editing-cycles>1190</meta:editing-cycles>
    <meta:generator>LibreOffice/25.2.3.2$Windows_X86_64 LibreOffice_project/bbb074479178df812d175f709636b368952c2ce3</meta:generator>
    <meta:print-date>2025-05-12T23:10:25.972678000</meta:print-date>
    <meta:printed-by>PDF-Dateien</meta:printed-by>
    <meta:document-statistic meta:table-count="1" meta:image-count="2" meta:object-count="0" meta:page-count="12" meta:paragraph-count="406" meta:word-count="4037" meta:character-count="26069" meta:non-whitespace-character-count="21425"/>
  </office:meta>
</office:document-meta>
</file>